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51d3c569b5e7a342dabcbdb5fc78fa.png"/>
  <manifest:file-entry manifest:media-type="image/jpeg" manifest:full-path="Pictures/40a9e49aa63ab9cb6eb1a13f11f5f6e0.jpg"/>
  <manifest:file-entry manifest:media-type="image/jpeg" manifest:full-path="Pictures/c0cd8d115844b4350c2cafffb9da7fae.jpg"/>
  <manifest:file-entry manifest:media-type="image/png" manifest:full-path="Pictures/d7397ee96d54cb842a76c65c3e667510.png"/>
  <manifest:file-entry manifest:media-type="image/png" manifest:full-path="Pictures/9c497f89cba56d8c4950de07191cab1a.png"/>
  <manifest:file-entry manifest:media-type="image/png" manifest:full-path="Pictures/65196e4beff9338d3ed1e4dd5c2bf9d5.png"/>
  <manifest:file-entry manifest:media-type="image/png" manifest:full-path="Pictures/ad6c08c259d66e5634c807e1fdeae358.png"/>
  <manifest:file-entry manifest:media-type="image/jpeg" manifest:full-path="Pictures/6bde9d9f9e950bc1552485a2a5e6f19c.jpg"/>
  <manifest:file-entry manifest:media-type="image/jpeg" manifest:full-path="Pictures/662504857be86f8647e65297e940a5a2.jpg"/>
  <manifest:file-entry manifest:media-type="image/jpeg" manifest:full-path="Pictures/4b26364f8f5bcb264e117364ef8647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iniature_motors:installation"/><text:bookmark-start text:name="__RefHeading___installation_1"/><text:bookmark-start text:name="installation"/>Installation<text:bookmark-end text:name="__RefHeading___installation_1"/><text:bookmark-end text:name="installation"/></text:h>
      <text:h text:style-name="Heading_20_3" text:outline-level="3"><text:bookmark-start text:name="__RefHeading___slider_distance_for_parallel_drive_mounting_2"/><text:bookmark-start text:name="slider_distance_for_parallel_drive_mounting"/>Slider distance for parallel drive mounting<text:bookmark-end text:name="__RefHeading___slider_distance_for_parallel_drive_mounting_2"/><text:bookmark-end text:name="slider_distance_for_parallel_drive_mounting"/></text:h>
      <text:p text:style-name="Text_20_body">When the application needs tandem parallel configuration of the integrated drive linear motor, the two or more actuators must be mounted guaranteeing the safety distance L3 to avoid the interaction between the magnetic sliders.</text:p>
      <text:p text:style-name="Text_20_body"><draw:frame draw:style-name="media" draw:name="0" text:anchor-type="as-char" draw:z-index="0" svg:width="6.4558333333333cm" style:rel-width="100%" svg:height="6.7733333333333cm" style:rel-height="scale"><draw:image xlink:href="Pictures/7b51d3c569b5e7a342dabcbdb5fc78fa.png" xlink:type="simple" xlink:show="embed" xlink:actuate="onLoad"/></draw:frame></text:p>
      <table:table table:style-name="Table">
        <table:table-column/>
        <table:table-column/>
        <table:table-column/>
        <table:table-column/>
        <table:table-row>
          <table:table-cell office:value-type="string" table:style-name="tablecell">
            <text:p text:style-name="tablealignleft"><text:span text:style-name="Strong_20_Emphasis">MOTOR MODEL</text:span> </text:p>
          </table:table-cell>
          <table:table-cell office:value-type="string" table:style-name="tablecell">
            <text:p text:style-name="tablealignleft"><text:span text:style-name="Strong_20_Emphasis">NO INTERACTION</text:span> </text:p>
          </table:table-cell>
          <table:table-cell office:value-type="string" table:style-name="tablecell">
            <text:p text:style-name="tablealignleft"><text:span text:style-name="Strong_20_Emphasis">MEDIUM INTERACTION</text:span> </text:p>
          </table:table-cell>
          <table:table-cell office:value-type="string" table:style-name="tablecell">
            <text:p text:style-name="tablealignleft"><text:span text:style-name="Strong_20_Emphasis">STRONG INTERACTION</text:span> </text:p>
          </table:table-cell>
        </table:table-row>
        <table:table-row>
          <table:table-cell office:value-type="string" table:style-name="tablecell">
            <text:p text:style-name="tablealignleft">NL040</text:p>
          </table:table-cell>
          <table:table-cell office:value-type="string" table:style-name="tablecell">
            <text:p text:style-name="tablealignleft"><text:span text:style-name="Strong_20_Emphasis">&gt; 20 mm</text:span> </text:p>
          </table:table-cell>
          <table:table-cell office:value-type="string" table:style-name="tablecell">
            <text:p text:style-name="tablealignleft"><text:span text:style-name="Strong_20_Emphasis">&gt; 15 mm to 20 mm</text:span> </text:p>
          </table:table-cell>
          <table:table-cell office:value-type="string" table:style-name="tablecell">
            <text:p text:style-name="tablealignleft"><text:span text:style-name="Strong_20_Emphasis">&lt; 10 mm</text:span> </text:p>
          </table:table-cell>
        </table:table-row>
        <table:table-row>
          <table:table-cell office:value-type="string" table:style-name="tablecell">
            <text:p text:style-name="tablealignleft">NL080</text:p>
          </table:table-cell>
          <table:table-cell office:value-type="string" table:style-name="tablecell">
            <text:p text:style-name="tablealignleft"><text:span text:style-name="Strong_20_Emphasis">&gt; 35 mm</text:span> </text:p>
          </table:table-cell>
          <table:table-cell office:value-type="string" table:style-name="tablecell">
            <text:p text:style-name="tablealignleft"><text:span text:style-name="Strong_20_Emphasis">&gt; 15 mm to 35 mm</text:span> </text:p>
          </table:table-cell>
          <table:table-cell office:value-type="string" table:style-name="tablecell">
            <text:p text:style-name="tablealignleft"><text:span text:style-name="Strong_20_Emphasis">&lt; 15 mm</text:span> </text:p>
          </table:table-cell>
        </table:table-row>
        <table:table-row>
          <table:table-cell office:value-type="string" table:style-name="tablecell">
            <text:p text:style-name="tablealignleft">NL120</text:p>
          </table:table-cell>
          <table:table-cell office:value-type="string" table:style-name="tablecell">
            <text:p text:style-name="tablealignleft"><text:span text:style-name="Strong_20_Emphasis">&gt; 65 mm</text:span> </text:p>
          </table:table-cell>
          <table:table-cell office:value-type="string" table:style-name="tablecell">
            <text:p text:style-name="tablealignleft"><text:span text:style-name="Strong_20_Emphasis">&gt; 45 mm to 65 mm</text:span> </text:p>
          </table:table-cell>
          <table:table-cell office:value-type="string" table:style-name="tablecell">
            <text:p text:style-name="tablealignleft"><text:span text:style-name="Strong_20_Emphasis">&lt; 45 mm</text:span> </text:p>
          </table:table-cell>
        </table:table-row>
      </table:table>
      <text:h text:style-name="Heading_20_3" text:outline-level="3"><text:bookmark-start text:name="__RefHeading___nl040q_fixing_points_3"/><text:bookmark-start text:name="nl040q_fixing_points"/>NL040Q Fixing points<text:bookmark-end text:name="__RefHeading___nl040q_fixing_points_3"/><text:bookmark-end text:name="nl040q_fixing_points"/></text:h>
      <text:p text:style-name="Text_20_body"><draw:frame draw:style-name="media" draw:name="nl40q_befest.jpg Legend" text:anchor-type="as-char" draw:z-index="0" svg:width="7.9375cm" style:rel-width="100%"><draw:text-box><text:p text:style-name="legendcenter"><draw:frame draw:style-name="media" draw:name="nl40q_befest.jpg" text:anchor-type="as-char" draw:z-index="1" svg:width="7.9375cm" style:rel-width="100%" svg:height="2.9633333333333cm" style:rel-height="scale"><draw:image xlink:href="Pictures/40a9e49aa63ab9cb6eb1a13f11f5f6e0.jpg" xlink:type="simple" xlink:show="embed" xlink:actuate="onLoad"/></draw:frame>nl40q_befest.jpg</text:p></draw:text-box></draw:frame></text:p>
      <text:h text:style-name="Heading_20_3" text:outline-level="3"><text:bookmark-start text:name="__RefHeading___nl040x_fixing_points_4"/><text:bookmark-start text:name="nl040x_fixing_points"/>NL040X Fixing points<text:bookmark-end text:name="__RefHeading___nl040x_fixing_points_4"/><text:bookmark-end text:name="nl040x_fixing_points"/></text:h>
      <text:p text:style-name="Text_20_body"><draw:frame draw:style-name="media" draw:name="nl40x_befest.jpg Legend" text:anchor-type="as-char" draw:z-index="0" svg:width="10.583333333333cm"><draw:text-box><text:p text:style-name="legendcenter"><draw:frame draw:style-name="media" draw:name="nl40x_befest.jpg" text:anchor-type="as-char" draw:z-index="2" svg:width="10.583333333333cm" svg:height="2.5664583333333cm"><draw:image xlink:href="Pictures/c0cd8d115844b4350c2cafffb9da7fae.jpg" xlink:type="simple" xlink:show="embed" xlink:actuate="onLoad"/></draw:frame>nl40x_befest.jpg</text:p></draw:text-box></draw:frame></text:p>
      <text:h text:style-name="Heading_20_3" text:outline-level="3"><text:bookmark-start text:name="__RefHeading___nl080q_fixing_points_5"/><text:bookmark-start text:name="nl080q_fixing_points"/>NL080Q Fixing points<text:bookmark-end text:name="__RefHeading___nl080q_fixing_points_5"/><text:bookmark-end text:name="nl080q_fixing_points"/></text:h>
      <text:p text:style-name="Text_20_body"><draw:frame draw:style-name="media" draw:name="3" text:anchor-type="as-char" draw:z-index="3" svg:width="12.488333333333cm" svg:height="4.8154166666667cm"><draw:image xlink:href="Pictures/d7397ee96d54cb842a76c65c3e667510.png" xlink:type="simple" xlink:show="embed" xlink:actuate="onLoad"/></draw:frame></text:p>
      <text:h text:style-name="Heading_20_3" text:outline-level="3"><text:bookmark-start text:name="__RefHeading___nl080x_fixing_points_6"/><text:bookmark-start text:name="nl080x_fixing_points"/>NL080X Fixing points<text:bookmark-end text:name="__RefHeading___nl080x_fixing_points_6"/><text:bookmark-end text:name="nl080x_fixing_points"/></text:h>
      <text:p text:style-name="Text_20_body"><draw:frame draw:style-name="media" draw:name="4" text:anchor-type="as-char" draw:z-index="4" svg:width="17.674166666667cm" style:rel-width="100%" svg:height="5.5033333333333cm" style:rel-height="scale"><draw:image xlink:href="Pictures/9c497f89cba56d8c4950de07191cab1a.png" xlink:type="simple" xlink:show="embed" xlink:actuate="onLoad"/></draw:frame></text:p>
      <text:h text:style-name="Heading_20_3" text:outline-level="3"><text:bookmark-start text:name="__RefHeading___nl120q_fixing_points_7"/><text:bookmark-start text:name="nl120q_fixing_points"/>NL120Q Fixing points<text:bookmark-end text:name="__RefHeading___nl120q_fixing_points_7"/><text:bookmark-end text:name="nl120q_fixing_points"/></text:h>
      <text:p text:style-name="Text_20_body"><draw:frame draw:style-name="media" draw:name="5" text:anchor-type="as-char" draw:z-index="5" svg:width="13.546666666667cm" svg:height="4.6302083333333cm"><draw:image xlink:href="Pictures/65196e4beff9338d3ed1e4dd5c2bf9d5.png" xlink:type="simple" xlink:show="embed" xlink:actuate="onLoad"/></draw:frame></text:p>
      <text:h text:style-name="Heading_20_3" text:outline-level="3"><text:bookmark-start text:name="__RefHeading___nl120x_fixing_points_8"/><text:bookmark-start text:name="nl120x_fixing_points"/>NL120X Fixing points<text:bookmark-end text:name="__RefHeading___nl120x_fixing_points_8"/><text:bookmark-end text:name="nl120x_fixing_points"/></text:h>
      <text:p text:style-name="Text_20_body"><draw:frame draw:style-name="media" draw:name="6" text:anchor-type="as-char" draw:z-index="6" svg:width="24.500416666667cm" style:rel-width="100%" svg:height="4.6302083333333cm" style:rel-height="scale"><draw:image xlink:href="Pictures/ad6c08c259d66e5634c807e1fdeae358.png" xlink:type="simple" xlink:show="embed" xlink:actuate="onLoad"/></draw:frame></text:p>
      <text:h text:style-name="Heading_20_3" text:outline-level="3"><text:bookmark-start text:name="__RefHeading___nl040q_x_slider_fixing_point_9"/><text:bookmark-start text:name="nl040q_x_slider_fixing_point"/>NL040Q/X slider fixing point<text:bookmark-end text:name="__RefHeading___nl040q_x_slider_fixing_point_9"/><text:bookmark-end text:name="nl040q_x_slider_fixing_point"/></text:h>
      <text:p text:style-name="Text_20_body">Slider has M2 threaded hole at each slider ends.</text:p>
      <text:p text:style-name="Text_20_body"><draw:frame draw:style-name="media" draw:name="nl040_rod_befest.jpg Legend" text:anchor-type="as-char" draw:z-index="0" svg:width="21.166666666667cm" style:rel-width="100%"><draw:text-box><text:p text:style-name="legendcenter"><draw:frame draw:style-name="media" draw:name="nl040_rod_befest.jpg" text:anchor-type="as-char" draw:z-index="7" svg:width="21.166666666667cm" style:rel-width="100%" svg:height="4.1275cm" style:rel-height="scale"><draw:image xlink:href="Pictures/6bde9d9f9e950bc1552485a2a5e6f19c.jpg" xlink:type="simple" xlink:show="embed" xlink:actuate="onLoad"/></draw:frame>nl040_rod_befest.jpg</text:p></draw:text-box></draw:frame></text:p>
      <text:h text:style-name="Heading_20_3" text:outline-level="3"><text:bookmark-start text:name="__RefHeading___nl080q_x_slider_fixing_point_10"/><text:bookmark-start text:name="nl080q_x_slider_fixing_point"/>NL080Q/X slider fixing point<text:bookmark-end text:name="__RefHeading___nl080q_x_slider_fixing_point_10"/><text:bookmark-end text:name="nl080q_x_slider_fixing_point"/></text:h>
      <text:p text:style-name="Text_20_body">Slider has M4 threaded hole at each slider ends.</text:p>
      <text:p text:style-name="Text_20_body"><draw:frame draw:style-name="media" draw:name="slider_8.jpg Legend" text:anchor-type="as-char" draw:z-index="0" svg:width="27.093333333333cm" style:rel-width="100%"><draw:text-box><text:p text:style-name="legendcenter"><draw:frame draw:style-name="media" draw:name="slider_8.jpg" text:anchor-type="as-char" draw:z-index="8" svg:width="27.093333333333cm" style:rel-width="100%" svg:height="4.3391666666667cm" style:rel-height="scale"><draw:image xlink:href="Pictures/662504857be86f8647e65297e940a5a2.jpg" xlink:type="simple" xlink:show="embed" xlink:actuate="onLoad"/></draw:frame>slider_8.jpg</text:p></draw:text-box></draw:frame></text:p>
      <text:h text:style-name="Heading_20_3" text:outline-level="3"><text:bookmark-start text:name="__RefHeading___nl120qx_slider_fixing_point_11"/><text:bookmark-start text:name="nl120qx_slider_fixing_point"/>NL120QX slider fixing point<text:bookmark-end text:name="__RefHeading___nl120qx_slider_fixing_point_11"/><text:bookmark-end text:name="nl120qx_slider_fixing_point"/></text:h>
      <text:p text:style-name="Text_20_body">Slider has M4 threaded hole at each slider ends.</text:p>
      <text:p text:style-name="Text_20_body"><draw:frame draw:style-name="media" draw:name="slider_12.jpg Legend" text:anchor-type="as-char" draw:z-index="0" svg:width="27.093333333333cm" style:rel-width="100%"><draw:text-box><text:p text:style-name="legendcenter"><draw:frame draw:style-name="media" draw:name="slider_12.jpg" text:anchor-type="as-char" draw:z-index="9" svg:width="27.093333333333cm" style:rel-width="100%" svg:height="4.9477083333333cm" style:rel-height="scale"><draw:image xlink:href="Pictures/4b26364f8f5bcb264e117364ef864783.jpg" xlink:type="simple" xlink:show="embed" xlink:actuate="onLoad"/></draw:frame>slider_12.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1::52:39</meta:creation-date>
    <dc:creator>Generated</dc:creator>
    <dc:date>2026-09-08T11::52:39</dc:date>
    <dc:language>en-US</dc:language>
    <meta:editing-cycles>1</meta:editing-cycles>
    <meta:editing-duration>PT0S</meta:editing-duration>
    <dc:title>miniature_motors:installation</dc:title>
  </office:meta>
</office:document-meta>
</file>