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cb55bf5f837b21e11dd2d1ecbdeb48.jpg"/>
  <manifest:file-entry manifest:media-type="image/jpeg" manifest:full-path="Pictures/f6ad8941099c9bd448b44188f9cbe65a.jpg"/>
  <manifest:file-entry manifest:media-type="image/jpeg" manifest:full-path="Pictures/c0d380c32e6ccad06bb468336e9413be.jpg"/>
  <manifest:file-entry manifest:media-type="image/jpeg" manifest:full-path="Pictures/70eed7fe5be61e164a6abacb0de82679.jpg"/>
  <manifest:file-entry manifest:media-type="image/jpeg" manifest:full-path="Pictures/0fff13c4897cb769b165e577901809c8.jpg"/>
  <manifest:file-entry manifest:media-type="image/jpeg" manifest:full-path="Pictures/1600ca25f3aab8855faba6ae8e6dab1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niature_motors:interpolator"/><text:bookmark-start text:name="__RefHeading___bit_sin_cos_encoder_converter_-_interpolator_1"/><text:bookmark-start text:name="bit_sin_cos_encoder_converter_-_interpolator"/>13bit SIN/COS Encoder converter - Interpolator<text:bookmark-end text:name="__RefHeading___bit_sin_cos_encoder_converter_-_interpolator_1"/><text:bookmark-end text:name="bit_sin_cos_encoder_converter_-_interpolator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<text:span text:style-name="Strong_20_Emphasis">NL-NQ6D</text:span> is an advanced interpolator for all kind of encoders with SIN/COS 1Vpp. This device with DIN rail mounting converts the SIN/COS 1Vpp analog signal into Quadrature Digital output AB with TTL 5V level output. Furthermore, it can also convert the SIN/COS 1Vpp analog signal into digital output BiSS-C or SSI. This is necessary when the servo-drive is not able to use directly the SIN/COS signal as feedback.</text:p>
      <text:p text:style-name="Text_20_body"><draw:frame draw:style-name="media" draw:name="interpolator_photo.jpg Legend" text:anchor-type="as-char" draw:z-index="0" svg:width="13.229166666667cm"><draw:text-box><text:p text:style-name="legendcenter"><draw:frame draw:style-name="media" draw:name="interpolator_photo.jpg" text:anchor-type="as-char" draw:z-index="0" svg:width="13.229166666667cm" svg:height="18.785416666667cm"><draw:image xlink:href="Pictures/02cb55bf5f837b21e11dd2d1ecbdeb48.jpg" xlink:type="simple" xlink:show="embed" xlink:actuate="onLoad"/></draw:frame>interpolator_photo.jpg</text:p></draw:text-box></draw:frame></text:p>
      <text:h text:style-name="Heading_20_2" text:outline-level="2"><text:bookmark-start text:name="__RefHeading___programming_interface_-_driver_software_3"/><text:bookmark-start text:name="programming_interface_-_driver_software"/>Programming interface - Driver &amp; Software<text:bookmark-end text:name="__RefHeading___programming_interface_-_driver_software_3"/><text:bookmark-end text:name="programming_interface_-_driver_software"/></text:h>
      <text:p text:style-name="Text_20_body">The interpolator can be programmed using programming cable DE23500555-1M in combination with programming software.<text:line-break/>
<text:line-break/>
Programming cable windows driver can be downloaded here: <text:a xlink:type="simple" xlink:href="https://dokuwiki.nilab.at/lib/exe/fetch.php?media=miniature_motors:usb_mb3u_driver_ftdi21224.zip" text:style-name="Internet_20_link" text:visited-style-name="Visited_20_Internet_20_Link">:miniature_motors:usb_mb3u_driver_ftdi21224.zip</text:a> <text:line-break/>
The GUI interface can be downloaded here: <text:a xlink:type="simple" xlink:href="https://dokuwiki.nilab.at/lib/exe/fetch.php?media=miniature_motors:nqc_1so_gui_c8rte.zip" text:style-name="Internet_20_link" text:visited-style-name="Visited_20_Internet_20_Link">:miniature_motors:nqc_1so_gui_c8rte.zip</text:a></text:p>
      <text:h text:style-name="Heading_20_2" text:outline-level="2"><text:bookmark-start text:name="__RefHeading___features_4"/><text:bookmark-start text:name="features"/>Features:<text:bookmark-end text:name="__RefHeading___features_4"/><text:bookmark-end text:name="features"/></text:h>
      <text:p text:style-name="Text_20_body"><text:line-break/>
- 13 bit Interpolation with resolution up to 8192 angle steps per sine period.<text:line-break/>
- Binary and decimal resolution settings, e.g. 500, 512, 1000, 1024<text:line-break/>
- programmable angle hysteresis<text:line-break/>
- Conversion time of just 250 ns including amplifier settling<text:line-break/>
- Direct sensor connection; selectable input gain<text:line-break/>
- Input frequency of up to 250 kHz 6. Signal conditioning for offset, amplitude and phase<text:line-break/>
- A/B quadrature signals of up to 2 MHz with adjustable minimum transition distance<text:line-break/>
- Zero signal processing, adjustable in index position and width<text:line-break/>
- Absolute angle output via fast serial interface (BiSS, SSI)<text:line-break/>
- Permanent bidirectional memory access to parameters and OEM data by BiSS C<text:line-break/>
- Period counting with up to 24 bits<text:line-break/>
- Error monitoring of frequency, amplitude and configuration<text:line-break/>
- Device setup from serial EEPROM or using BiSS<text:line-break/>
- ESD protection and TTL-/CMOS-compatible outputs<text:line-break/>
- Ideal for all type of NiLAB Linear motors</text:p>
      <text:p text:style-name="Text_20_body">The product is based on IC-Haus integrated circuits, please see datasheet for the full information: <text:a xlink:type="simple" xlink:href="https://dokuwiki.nilab.at/lib/exe/fetch.php?media=green_drive_motors:nqc_datasheet_e2en.pdf" text:style-name="Internet_20_link" text:visited-style-name="Visited_20_Internet_20_Link">:green_drive_motors:nqc_datasheet_e2en.pdf</text:a></text:p>
      <text:h text:style-name="Heading_20_2" text:outline-level="2"><text:bookmark-start text:name="__RefHeading___connectors_5"/><text:bookmark-start text:name="connectors"/>Connectors<text:bookmark-end text:name="__RefHeading___connectors_5"/><text:bookmark-end text:name="connectors"/></text:h>
      <text:p text:style-name="Text_20_body"><text:span text:style-name="Strong_20_Emphasis">X1 connector is male d-sub 9, X2 connector is female d-sub9, X3 connector is female d-sub 15.</text:span></text:p>
      <text:p text:style-name="Text_20_body"><draw:frame draw:style-name="media" draw:name="nq6_1.jpg Legend" text:anchor-type="as-char" draw:z-index="0" svg:width="18.520833333333cm" style:rel-width="100%"><draw:text-box><text:p text:style-name="legendcenter"><draw:frame draw:style-name="media" draw:name="nq6_1.jpg" text:anchor-type="as-char" draw:z-index="1" svg:width="18.520833333333cm" style:rel-width="100%" svg:height="12.752916666667cm" style:rel-height="scale"><draw:image xlink:href="Pictures/f6ad8941099c9bd448b44188f9cbe65a.jpg" xlink:type="simple" xlink:show="embed" xlink:actuate="onLoad"/></draw:frame>nq6_1.jpg</text:p></draw:text-box></draw:frame></text:p>
      <text:p text:style-name="Text_20_body"><draw:frame draw:style-name="media" draw:name="nq6_2.jpg Legend" text:anchor-type="as-char" draw:z-index="0" svg:width="18.520833333333cm" style:rel-width="100%"><draw:text-box><text:p text:style-name="legendcenter"><draw:frame draw:style-name="media" draw:name="nq6_2.jpg" text:anchor-type="as-char" draw:z-index="2" svg:width="18.520833333333cm" style:rel-width="100%" svg:height="10.715625cm" style:rel-height="scale"><draw:image xlink:href="Pictures/c0d380c32e6ccad06bb468336e9413be.jpg" xlink:type="simple" xlink:show="embed" xlink:actuate="onLoad"/></draw:frame>nq6_2.jpg</text:p></draw:text-box></draw:frame></text:p>
      <text:h text:style-name="Heading_20_2" text:outline-level="2"><text:bookmark-start text:name="__RefHeading___power_supply_6"/><text:bookmark-start text:name="power_supply"/>Power supply<text:bookmark-end text:name="__RefHeading___power_supply_6"/><text:bookmark-end text:name="power_supply"/></text:h>
      <text:h text:style-name="Heading_20_3" text:outline-level="3"><text:bookmark-start text:name="__RefHeading___using_programming_cable_7"/><text:bookmark-start text:name="using_programming_cable"/>Using programming cable<text:bookmark-end text:name="__RefHeading___using_programming_cable_7"/><text:bookmark-end text:name="using_programming_cable"/></text:h>
      <text:p text:style-name="Text_20_body">When the programming calbe is used the power supply for Interpolator and the connected SIN/COS encoder can be provided<text:line-break/>
by USB (in this case check is the current will be enought for the correct ioperation) or with external 5V power supply connected<text:line-break/>
on the power X1.</text:p>
      <text:p text:style-name="Text_20_body"><draw:frame draw:style-name="media" draw:name="connection_2.jpg Legend" text:anchor-type="as-char" draw:z-index="0" svg:width="10.583333333333cm"><draw:text-box><text:p text:style-name="legendcenter"><draw:frame draw:style-name="media" draw:name="connection_2.jpg" text:anchor-type="as-char" draw:z-index="3" svg:width="10.583333333333cm" svg:height="10.980208333333cm"><draw:image xlink:href="Pictures/70eed7fe5be61e164a6abacb0de82679.jpg" xlink:type="simple" xlink:show="embed" xlink:actuate="onLoad"/></draw:frame>connection_2.jpg</text:p></draw:text-box></draw:frame></text:p>
      <text:h text:style-name="Heading_20_3" text:outline-level="3"><text:bookmark-start text:name="__RefHeading___using_servo_drive_8"/><text:bookmark-start text:name="using_servo_drive"/>Using Servo Drive<text:bookmark-end text:name="__RefHeading___using_servo_drive_8"/><text:bookmark-end text:name="using_servo_drive"/></text:h>
      <text:p text:style-name="Text_20_body">Connecting a servo drive BiSS interface, the 5V power can be porvided by the feedback port of the servo drive or<text:line-break/>
using external 5V power supply connected on port X1.</text:p>
      <text:p text:style-name="Text_20_body"><draw:frame draw:style-name="media" draw:name="connection_1.jpg Legend" text:anchor-type="as-char" draw:z-index="0" svg:width="10.583333333333cm"><draw:text-box><text:p text:style-name="legendcenter"><draw:frame draw:style-name="media" draw:name="connection_1.jpg" text:anchor-type="as-char" draw:z-index="4" svg:width="10.583333333333cm" svg:height="10.742083333333cm"><draw:image xlink:href="Pictures/0fff13c4897cb769b165e577901809c8.jpg" xlink:type="simple" xlink:show="embed" xlink:actuate="onLoad"/></draw:frame>connection_1.jpg</text:p></draw:text-box></draw:frame><draw:frame draw:style-name="media" draw:name="connection_3.jpg Legend" text:anchor-type="as-char" draw:z-index="0" svg:width="10.583333333333cm"><draw:text-box><text:p text:style-name="legendcenter"><draw:frame draw:style-name="media" draw:name="connection_3.jpg" text:anchor-type="as-char" draw:z-index="5" svg:width="10.583333333333cm" svg:height="8.255cm"><draw:image xlink:href="Pictures/1600ca25f3aab8855faba6ae8e6dab1e.jpg" xlink:type="simple" xlink:show="embed" xlink:actuate="onLoad"/></draw:frame>connection_3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2:14</meta:creation-date>
    <dc:creator>Generated</dc:creator>
    <dc:date>2026-09-08T10::02:14</dc:date>
    <dc:language>en-US</dc:language>
    <meta:editing-cycles>1</meta:editing-cycles>
    <meta:editing-duration>PT0S</meta:editing-duration>
    <dc:title>miniature_motors:interpolator</dc:title>
  </office:meta>
</office:document-meta>
</file>