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27e3e757db3ec368e771e1175c98886.jpg"/>
  <manifest:file-entry manifest:media-type="image/jpeg" manifest:full-path="Pictures/81aac4989d8678727b6aa28c9d9ca16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iniature_motors:pinout"/><text:bookmark-start text:name="__RefHeading___connector_pinout_1"/><text:bookmark-start text:name="connector_pinout"/>Connector pinout<text:bookmark-end text:name="__RefHeading___connector_pinout_1"/><text:bookmark-end text:name="connector_pinout"/></text:h>
      <text:p text:style-name="Text_20_body">The motors are equipped with 5 meters cable with D-SUB 9 female connector.</text:p>
      <text:p text:style-name="Text_20_body"><draw:frame draw:style-name="media" draw:name="0" text:anchor-type="as-char" draw:z-index="0" svg:width="18.520833333333cm" style:rel-width="100%" svg:height="3.5189583333333cm" style:rel-height="scale"><draw:image xlink:href="Pictures/027e3e757db3ec368e771e1175c98886.jpg" xlink:type="simple" xlink:show="embed" xlink:actuate="onLoad"/></draw:frame></text:p>
      <text:p text:style-name="Text_20_body"><draw:frame draw:style-name="media" draw:name="pinout_miniature.jpg Legend" text:anchor-type="as-char" draw:z-index="0" svg:width="18.520833333333cm" style:rel-width="100%"><draw:text-box><text:p text:style-name="legendcenter"><draw:frame draw:style-name="media" draw:name="pinout_miniature.jpg" text:anchor-type="as-char" draw:z-index="1" svg:width="18.520833333333cm" style:rel-width="100%" svg:height="9.8160416666667cm" style:rel-height="scale"><draw:image xlink:href="Pictures/81aac4989d8678727b6aa28c9d9ca161.jpg" xlink:type="simple" xlink:show="embed" xlink:actuate="onLoad"/></draw:frame>pinout_miniature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08::56:19</meta:creation-date>
    <dc:creator>Generated</dc:creator>
    <dc:date>2026-09-09T08::56:19</dc:date>
    <dc:language>en-US</dc:language>
    <meta:editing-cycles>1</meta:editing-cycles>
    <meta:editing-duration>PT0S</meta:editing-duration>
    <dc:title>miniature_motors:pinout</dc:title>
  </office:meta>
</office:document-meta>
</file>