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c8346d30416aaab14d06aa197bc4e86.jpg"/>
  <manifest:file-entry manifest:media-type="image/jpeg" manifest:full-path="Pictures/8181dcd650446b8ecbdfffaeb32ef7a9.jpg"/>
  <manifest:file-entry manifest:media-type="image/jpeg" manifest:full-path="Pictures/d7c91051c6382496775e32282edfdc1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niature_motors:xtrapulseasy"/><text:bookmark-start text:name="__RefHeading___xtrapulspack_easy_servo_drive_1"/><text:bookmark-start text:name="xtrapulspack_easy_servo_drive"/>Xtrapulspack Easy Servo Drive<text:bookmark-end text:name="__RefHeading___xtrapulspack_easy_servo_drive_1"/><text:bookmark-end text:name="xtrapulspack_easy_servo_drive"/></text:h>
      <text:p text:style-name="Text_20_body">In order to configure the drive to work with NiLAB, see this page: <text:a xlink:type="simple" xlink:href="https://dokuwiki.nilab.at/doku.php?id=green_drive_motors:xtrapulspack" text:style-name="Internet_20_link" text:visited-style-name="Visited_20_Internet_20_Link">https://www.nilab.at/dokuwiki/doku.php?id=green_drive_motors:xtrapulspack|</text:a></text:p>
      <text:p text:style-name="Text_20_body">Software per la parametrizzazione del drive: <text:a xlink:type="simple" xlink:href="https://www.nilab.at/download/gemdrive-studio-5-36-infranor-drive/?wpdmdl=7376&amp;refresh=67a1d90a4104f1738660106" text:style-name="Internet_20_link" text:visited-style-name="Visited_20_Internet_20_Link">https://www.nilab.at/download/gemdrive-studio-5-36-infranor-drive/?wpdmdl=7376&amp;refresh=67a1d90a4104f1738660106</text:a></text:p>
      <text:p text:style-name="Text_20_body">For control using CanOPEN fieldbus download the EDS here: <text:a xlink:type="simple" xlink:href="https://dokuwiki.nilab.at/lib/exe/fetch.php?media=miniature_motors:eds_file_easy-ak_v1.31.zip" text:style-name="Internet_20_link" text:visited-style-name="Visited_20_Internet_20_Link">:miniature_motors:eds_file_easy-ak_v1.31.zip</text:a></text:p>
      <text:h text:style-name="Heading_20_2" text:outline-level="2"><text:bookmark-start text:name="__RefHeading___serial_and_canopen_communication_-_x5_connector_pinout_2"/><text:bookmark-start text:name="serial_and_canopen_communication_-_x5_connector_pinout"/>Serial and CanOPEN communication - X5 connector pinout<text:bookmark-end text:name="__RefHeading___serial_and_canopen_communication_-_x5_connector_pinout_2"/><text:bookmark-end text:name="serial_and_canopen_communication_-_x5_connector_pinout"/></text:h>
      <text:p text:style-name="Text_20_body">Suggested USB to RS232 converter : <text:a xlink:type="simple" xlink:href="https://ftdichip.com/products/usb-rs232-we-1800-bt_0-0/" text:style-name="Internet_20_link" text:visited-style-name="Visited_20_Internet_20_Link">https://ftdichip.com/products/usb-rs232-we-1800-bt_0-0/</text:a></text:p>
      <text:p text:style-name="Text_20_body"><draw:frame draw:style-name="media" draw:name="serial_can.jpg Legend" text:anchor-type="as-char" draw:z-index="0" svg:width="21.166666666667cm" style:rel-width="100%"><draw:text-box><text:p text:style-name="legendcenter"><draw:frame draw:style-name="media" draw:name="serial_can.jpg" text:anchor-type="as-char" draw:z-index="0" svg:width="21.166666666667cm" style:rel-width="100%" svg:height="7.6729166666667cm" style:rel-height="scale"><draw:image xlink:href="Pictures/dc8346d30416aaab14d06aa197bc4e86.jpg" xlink:type="simple" xlink:show="embed" xlink:actuate="onLoad"/></draw:frame>serial_can.jpg</text:p></draw:text-box></draw:frame></text:p>
      <text:h text:style-name="Heading_20_2" text:outline-level="2"><text:bookmark-start text:name="__RefHeading___motor_and_feedback_connections_3"/><text:bookmark-start text:name="motor_and_feedback_connections"/>Motor and feedback connections<text:bookmark-end text:name="__RefHeading___motor_and_feedback_connections_3"/><text:bookmark-end text:name="motor_and_feedback_connections"/></text:h>
      <text:p text:style-name="Text_20_body"><draw:frame draw:style-name="media" draw:name="connection_xtrapulseasy.jpg Legend" text:anchor-type="as-char" draw:z-index="0" svg:width="21.166666666667cm" style:rel-width="100%"><draw:text-box><text:p text:style-name="legendcenter"><draw:frame draw:style-name="media" draw:name="connection_xtrapulseasy.jpg" text:anchor-type="as-char" draw:z-index="1" svg:width="21.166666666667cm" style:rel-width="100%" svg:height="17.62125cm" style:rel-height="scale"><draw:image xlink:href="Pictures/8181dcd650446b8ecbdfffaeb32ef7a9.jpg" xlink:type="simple" xlink:show="embed" xlink:actuate="onLoad"/></draw:frame>connection_xtrapulseasy.jpg</text:p></draw:text-box></draw:frame></text:p>
      <text:h text:style-name="Heading_20_2" text:outline-level="2"><text:bookmark-start text:name="__RefHeading___servo_drive_mechanical_dimensions_and_connectors_position_4"/><text:bookmark-start text:name="servo_drive_mechanical_dimensions_and_connectors_position"/>Servo drive mechanical dimensions and connectors position<text:bookmark-end text:name="__RefHeading___servo_drive_mechanical_dimensions_and_connectors_position_4"/><text:bookmark-end text:name="servo_drive_mechanical_dimensions_and_connectors_position"/></text:h>
      <text:p text:style-name="Text_20_body"><draw:frame draw:style-name="media" draw:name="xtrapulseasy_view_complete.jpg Legend" text:anchor-type="as-char" draw:z-index="0" svg:width="18.335625cm" style:rel-width="100%"><draw:text-box><text:p text:style-name="legendcenter"><draw:frame draw:style-name="media" draw:name="xtrapulseasy_view_complete.jpg" text:anchor-type="as-char" draw:z-index="2" svg:width="18.335625cm" style:rel-width="100%" svg:height="27.860625cm" style:rel-height="scale"><draw:image xlink:href="Pictures/d7c91051c6382496775e32282edfdc17.jpg" xlink:type="simple" xlink:show="embed" xlink:actuate="onLoad"/></draw:frame>xtrapulseasy_view_complete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7::48:06</meta:creation-date>
    <dc:creator>Generated</dc:creator>
    <dc:date>2026-09-08T07::48:06</dc:date>
    <dc:language>en-US</dc:language>
    <meta:editing-cycles>1</meta:editing-cycles>
    <meta:editing-duration>PT0S</meta:editing-duration>
    <dc:title>miniature_motors:xtrapulseasy</dc:title>
  </office:meta>
</office:document-meta>
</file>