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3e4db72e96246bf4ab73a30f144aef.jpg"/>
  <manifest:file-entry manifest:media-type="image/jpeg" manifest:full-path="Pictures/e157c4ed387fd19dfbae6e99f9a2cd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lab_actuator:cables"/><text:bookmark-start text:name="__RefHeading___cables_accessories_1"/><text:bookmark-start text:name="cables_accessories"/>Cables accessories<text:bookmark-end text:name="__RefHeading___cables_accessories_1"/><text:bookmark-end text:name="cables_accessories"/></text:h>
      <text:p text:style-name="Text_20_body"><draw:frame draw:style-name="media" draw:name="da00012011.jpg Legend" text:anchor-type="as-char" draw:z-index="0" svg:width="13.546666666667cm"><draw:text-box><text:p text:style-name="legendcenter"><draw:frame draw:style-name="media" draw:name="da00012011.jpg" text:anchor-type="as-char" draw:z-index="0" svg:width="13.546666666667cm" svg:height="3.5983333333333cm"><draw:image xlink:href="Pictures/173e4db72e96246bf4ab73a30f144aef.jpg" xlink:type="simple" xlink:show="embed" xlink:actuate="onLoad"/></draw:frame>da00012011.jpg</text:p></draw:text-box></draw:frame></text:p>
      <text:p text:style-name="Text_20_body"><draw:frame draw:style-name="media" draw:name="da0022011.jpg Legend" text:anchor-type="as-char" draw:z-index="0" svg:width="13.546666666667cm"><draw:text-box><text:p text:style-name="legendcenter"><draw:frame draw:style-name="media" draw:name="da0022011.jpg" text:anchor-type="as-char" draw:z-index="1" svg:width="13.546666666667cm" svg:height="2.3283333333333cm"><draw:image xlink:href="Pictures/e157c4ed387fd19dfbae6e99f9a2cdf4.jpg" xlink:type="simple" xlink:show="embed" xlink:actuate="onLoad"/></draw:frame>da0022011.jpg</text:p></draw:text-box></draw:frame></text:p>
      <text:p text:style-name="Text_20_body">The power cable <text:span text:style-name="Strong_20_Emphasis">DA022012</text:span> terminates with 4 wires: 2 for +24VDC, 2 for GROUND.<text:line-break/>
The signal cable <text:span text:style-name="Strong_20_Emphasis">DA012012</text:span> is equipped with D-SUB15 female connector with the following pinout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S485_A</text:p>
          </table:table-cell>
          <table:table-cell office:value-type="string" table:style-name="tablecell">
            <text:p text:style-name="tablealignleft">Modbus A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S485_B</text:p>
          </table:table-cell>
          <table:table-cell office:value-type="string" table:style-name="tablecell">
            <text:p text:style-name="tablealignleft">Modbus B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CANH</text:p>
          </table:table-cell>
          <table:table-cell office:value-type="string" table:style-name="tablecell">
            <text:p text:style-name="tablealignleft">Canbus H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CANL</text:p>
          </table:table-cell>
          <table:table-cell office:value-type="string" table:style-name="tablecell">
            <text:p text:style-name="tablealignleft">Canbus L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CAN_TERM_L</text:p>
          </table:table-cell>
          <table:table-cell office:value-type="string" table:style-name="tablecell">
            <text:p text:style-name="tablealignleft">CAN L termination resistance 120 Ohm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CAN_TERM_H</text:p>
          </table:table-cell>
          <table:table-cell office:value-type="string" table:style-name="tablecell">
            <text:p text:style-name="tablealignleft">CAN H termination resistance 120 ohm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DIG_IN_1</text:p>
          </table:table-cell>
          <table:table-cell office:value-type="string" table:style-name="tablecell">
            <text:p text:style-name="tablealignleft">Digital Input 1 (24V logic)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DIG_IN_2</text:p>
          </table:table-cell>
          <table:table-cell office:value-type="string" table:style-name="tablecell">
            <text:p text:style-name="tablealignleft">Digital Input 2 (24V logic)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DIG_OUT_1</text:p>
          </table:table-cell>
          <table:table-cell office:value-type="string" table:style-name="tablecell">
            <text:p text:style-name="tablealignleft">Digital output 1 (24V logic, internal pull-up, NPN or PNP as default)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DIG_OUT_2</text:p>
          </table:table-cell>
          <table:table-cell office:value-type="string" table:style-name="tablecell">
            <text:p text:style-name="tablealignleft">Digital output 2 (24V logic, internal pull-up, NPN or PNP as default)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DIG_OUT_VCC</text:p>
          </table:table-cell>
          <table:table-cell office:value-type="string" table:style-name="tablecell">
            <text:p text:style-name="tablealignleft">Digital Output Vcc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DIG_OUT_GND</text:p>
          </table:table-cell>
          <table:table-cell office:value-type="string" table:style-name="tablecell">
            <text:p text:style-name="tablealignleft">Digital Output Ground</text:p>
          </table:table-cell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ANALOG1-IN1</text:p>
          </table:table-cell>
          <table:table-cell office:value-type="string" table:style-name="tablecell">
            <text:p text:style-name="tablealignleft">Analog Inpiut 1 - 0 to 10V programmable</text:p>
          </table:table-cell>
        </table:table-row>
        <table:table-row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CONTROL SUPPLY</text:p>
          </table:table-cell>
          <table:table-cell office:value-type="string" table:style-name="tablecell">
            <text:p text:style-name="tablealignleft">Control supply voltage from 10 to 80 VDC</text:p>
          </table:table-cell>
        </table:table-row>
      </table:table>
      <text:h text:style-name="Heading_20_3" text:outline-level="3"><text:bookmark-start text:name="__RefHeading___din_rail_modules_2"/><text:bookmark-start text:name="din_rail_modules"/>Din rail modules<text:bookmark-end text:name="__RefHeading___din_rail_modules_2"/><text:bookmark-end text:name="din_rail_modules"/></text:h>
      <text:p text:style-name="Text_20_body">The signal cable with D-SUB15 connector can be combined with <text:span text:style-name="Strong_20_Emphasis">NL-DB15-MG6</text:span> DIN-RAIL terminal blocks to facilitate the installation of the motor.</text:p>
      <text:p text:style-name="Text_20_body"><draw:a xlink:type="simple" xlink:href="https://www.ni-lab.online/kb/lib/exe/fetch.php?tok=ee83fc&amp;media=https://www.nilab.at/wp-content/uploads/db15_terminal_din.jpg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5:46</meta:creation-date>
    <dc:creator>Generated</dc:creator>
    <dc:date>2026-09-08T07::45:46</dc:date>
    <dc:language>en-US</dc:language>
    <meta:editing-cycles>1</meta:editing-cycles>
    <meta:editing-duration>PT0S</meta:editing-duration>
    <dc:title>motolab_actuator:cables</dc:title>
  </office:meta>
</office:document-meta>
</file>