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33a7e683996533b58e197b6128507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lab_actuator:mechanics"/><text:bookmark-start text:name="__RefHeading___mechanical_construction_1"/><text:bookmark-start text:name="mechanical_construction"/>Mechanical construction<text:bookmark-end text:name="__RefHeading___mechanical_construction_1"/><text:bookmark-end text:name="mechanical_construction"/></text:h>
      <text:p text:style-name="Text_20_body"><draw:frame draw:style-name="media" draw:name="0" text:anchor-type="as-char" draw:z-index="0" svg:width="21.166666666667cm" style:rel-width="100%" svg:height="12.594166666667cm" style:rel-height="scale"><draw:image xlink:href="Pictures/e33a7e683996533b58e197b612850724.jpg" xlink:type="simple" xlink:show="embed" xlink:actuate="onLoad"/></draw:frame></text:p>
      <text:p text:style-name="Text_20_body">Standard: ISO 15552, Ball screw lead: 5, 10, 20 mm. The output screw is M16x1.5mm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Ballscew actuator sizes</text:span> </text:p>
          </table:table-cell>
          <table:table-cell office:value-type="string" table:style-name="tablecell">
            <text:p text:style-name="tablealignleft">50, 6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andard</text:span> </text:p>
          </table:table-cell>
          <table:table-cell office:value-type="string" table:style-name="tablecell">
            <text:p text:style-name="tablealignleft">ISO1555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peatability</text:span> (<text:span text:style-name="Strong_20_Emphasis">mm</text:span>)</text:p>
          </table:table-cell>
          <table:table-cell office:value-type="string" table:style-name="tablecell">
            <text:p text:style-name="tablealignleft">±0.0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all</text:span> <text:span text:style-name="Strong_20_Emphasis">screw</text:span> <text:span text:style-name="Strong_20_Emphasis"><text:span text:style-name="Emphasis">lead</text:span></text:span>  (<text:span text:style-name="Strong_20_Emphasis">mm</text:span>)</text:p>
          </table:table-cell>
          <table:table-cell office:value-type="string" table:style-name="tablecell">
            <text:p text:style-name="tablealignleft">5, 10, 2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all</text:span> <text:span text:style-name="Strong_20_Emphasis">screw</text:span> </text:p>
          </table:table-cell>
          <table:table-cell office:value-type="string" table:style-name="tablecell">
            <text:p text:style-name="tablealignleft">50: C7ø16 <text:line-break/>63: C7ø2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roke (mm)</text:span> </text:p>
          </table:table-cell>
          <table:table-cell office:value-type="string" table:style-name="tablecell">
            <text:p text:style-name="tablealignleft">50: 100~600/50 pitch <text:line-break/>63: 100~800/50 pitch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tirotation</text:span> <text:span text:style-name="Strong_20_Emphasis">accuracy</text:span> </text:p>
          </table:table-cell>
          <table:table-cell office:value-type="string" table:style-name="tablecell">
            <text:p text:style-name="tablealignleft">±0.4 degree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ax speed (mm/s)</text:span> </text:p>
          </table:table-cell>
          <table:table-cell office:value-type="string" table:style-name="tablecell">
            <text:p text:style-name="tablealignleft">250~10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ated thrust (N)</text:span> </text:p>
          </table:table-cell>
          <table:table-cell office:value-type="string" table:style-name="tablecell">
            <text:p text:style-name="tablealignleft">390~300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3:55</meta:creation-date>
    <dc:creator>Generated</dc:creator>
    <dc:date>2026-09-08T10::03:55</dc:date>
    <dc:language>en-US</dc:language>
    <meta:editing-cycles>1</meta:editing-cycles>
    <meta:editing-duration>PT0S</meta:editing-duration>
    <dc:title>motolab_actuator:mechanics</dc:title>
  </office:meta>
</office:document-meta>
</file>