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bd189f0dbb5b7cf124a39dbb45d9b55.jpg"/>
  <manifest:file-entry manifest:media-type="image/jpeg" manifest:full-path="Pictures/49c310f7d1a9ff14689f375d1f054459.jpg"/>
  <manifest:file-entry manifest:media-type="image/jpeg" manifest:full-path="Pictures/c6e6485ec3aec3c6e025c425dd3ea8da.jpg"/>
  <manifest:file-entry manifest:media-type="image/jpeg" manifest:full-path="Pictures/48da2f59d8fbc2f6f1f17bb27513dbe7.jpg"/>
  <manifest:file-entry manifest:media-type="image/jpeg" manifest:full-path="Pictures/aec169d98c569228841a5ff9ec370683.jpg"/>
  <manifest:file-entry manifest:media-type="image/jpeg" manifest:full-path="Pictures/06581854d4825d3ee9e6c180a540c36a.jpg"/>
  <manifest:file-entry manifest:media-type="image/jpeg" manifest:full-path="Pictures/f50628ae449e55bd3b4bee0118383a9d.jpg"/>
  <manifest:file-entry manifest:media-type="image/jpeg" manifest:full-path="Pictures/ad5da1cf08dd3b4f1d056eff80df5d6d.jpg"/>
  <manifest:file-entry manifest:media-type="image/jpeg" manifest:full-path="Pictures/133e95575aaf66c2f285e73e9b609c9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tor_sizing"/><text:bookmark-start text:name="__RefHeading___websmart_motor_sizing_1"/><text:bookmark-start text:name="websmart_motor_sizing"/>WEBSMART Motor sizing<text:bookmark-end text:name="__RefHeading___websmart_motor_sizing_1"/><text:bookmark-end text:name="websmart_motor_sizing"/></text:h>
      <text:h text:style-name="Heading_20_2" text:outline-level="2"><text:bookmark-start text:name="__RefHeading___general_procedure_2"/><text:bookmark-start text:name="general_procedure"/>General procedure<text:bookmark-end text:name="__RefHeading___general_procedure_2"/><text:bookmark-end text:name="general_procedure"/></text:h>
      <text:p text:style-name="Text_20_body">The sizing of linear motors is mainly determined by the application-related characteristics of velocity and feed force. First of all, the user should determine velocity and force profiles for the required application and set the proper parameters about payload, thrust force, ambient temperature and axis tilt. Then, the choice of the motor size is given either by simply calculating its physical limits, or by using a motor sizing application.</text:p>
      <text:p text:style-name="Text_20_body">One online application for motor sizing is provided at the address: <text:a xlink:type="simple" xlink:href="https://www.ni-lab.online/new_websmart/index.php" text:style-name="Internet_20_link" text:visited-style-name="Visited_20_Internet_20_Link">Websmart</text:a></text:p>
      <text:h text:style-name="Heading_20_2" text:outline-level="2"><text:bookmark-start text:name="__RefHeading___step_by_step_with_websmart_3"/><text:bookmark-start text:name="step_by_step_with_websmart"/>Step by step with websmart<text:bookmark-end text:name="__RefHeading___step_by_step_with_websmart_3"/><text:bookmark-end text:name="step_by_step_with_websmart"/></text:h>
      <text:h text:style-name="Heading_20_4" text:outline-level="4"><text:bookmark-start text:name="__RefHeading___step_1_specify_the_operating_condizions_of_the_motor_4"/><text:bookmark-start text:name="step_1_specify_the_operating_condizions_of_the_motor"/>Step 1) Specify the operating condizions of the motor.<text:bookmark-end text:name="__RefHeading___step_1_specify_the_operating_condizions_of_the_motor_4"/><text:bookmark-end text:name="step_1_specify_the_operating_condizions_of_the_motor"/></text:h>
      <text:p text:style-name="Text_20_body">For example, an external payload of 1.2 kgs and a motor type wanted of NL tubular linear motors. Then press Motion Profile button.</text:p>
      <text:p text:style-name="Text_20_body"><draw:frame draw:style-name="media" draw:name="websmart_1.jpg Legend" text:anchor-type="as-char" draw:z-index="0" svg:width="21.166666666667cm" style:rel-width="100%"><draw:text-box><text:p text:style-name="legendcenter"><draw:frame draw:style-name="media" draw:name="websmart_1.jpg" text:anchor-type="as-char" draw:z-index="0" svg:width="21.166666666667cm" style:rel-width="100%" svg:height="13.520208333333cm" style:rel-height="scale"><draw:image xlink:href="Pictures/fbd189f0dbb5b7cf124a39dbb45d9b55.jpg" xlink:type="simple" xlink:show="embed" xlink:actuate="onLoad"/></draw:frame>websmart_1.jpg</text:p></draw:text-box></draw:frame></text:p>
      <text:h text:style-name="Heading_20_4" text:outline-level="4"><text:bookmark-start text:name="__RefHeading___step_2_select_a_motion_profile_5"/><text:bookmark-start text:name="step_2_select_a_motion_profile"/>Step 2) Select a motion profile.<text:bookmark-end text:name="__RefHeading___step_2_select_a_motion_profile_5"/><text:bookmark-end text:name="step_2_select_a_motion_profile"/></text:h>
      <text:p text:style-name="Text_20_body">There are diffent option for the motion profile type. The simplest one is polynomial 5.</text:p>
      <text:p text:style-name="Text_20_body">It is also possbile to upload a cam profile file based on position points. Here an example of motion profile file:<text:a xlink:type="simple" xlink:href="https://dokuwiki.nilab.at/lib/exe/fetch.php?media=cam_profile_example.zip" text:style-name="Internet_20_link" text:visited-style-name="Visited_20_Internet_20_Link">:cam_profile_example.zip</text:a> <text:line-break/>
This example must contains as in the first rows the numerf of position point, second rows the time resolution and then the position data point <text:line-break/>
with unit in meters</text:p>
      <text:p text:style-name="Text_20_body"><draw:frame draw:style-name="media" draw:name="websmart_2.jpg Legend" text:anchor-type="as-char" draw:z-index="0" svg:width="21.166666666667cm" style:rel-width="100%"><draw:text-box><text:p text:style-name="legendcenter"><draw:frame draw:style-name="media" draw:name="websmart_2.jpg" text:anchor-type="as-char" draw:z-index="1" svg:width="21.166666666667cm" style:rel-width="100%" svg:height="12.832291666667cm" style:rel-height="scale"><draw:image xlink:href="Pictures/49c310f7d1a9ff14689f375d1f054459.jpg" xlink:type="simple" xlink:show="embed" xlink:actuate="onLoad"/></draw:frame>websmart_2.jpg</text:p></draw:text-box></draw:frame></text:p>
      <text:h text:style-name="Heading_20_4" text:outline-level="4"><text:bookmark-start text:name="__RefHeading___step_3_create_a_polynomial_5_motion_profile_6"/><text:bookmark-start text:name="step_3_create_a_polynomial_5_motion_profile"/>Step 3) create a polynomial 5 motion  profile<text:bookmark-end text:name="__RefHeading___step_3_create_a_polynomial_5_motion_profile_6"/><text:bookmark-end text:name="step_3_create_a_polynomial_5_motion_profile"/></text:h>
      <text:p text:style-name="Text_20_body">As example, we selected the Polynomial 5 motion profile. The motor will move from 0 to 10 mm, with cycle time = 0.2 sec and waiting time of 0.1sec.<text:line-break/>
Press Add segment button to update the motion cycle.</text:p>
      <text:p text:style-name="Text_20_body"><draw:frame draw:style-name="media" draw:name="2" text:anchor-type="as-char" draw:z-index="2" svg:width="21.166666666667cm" style:rel-width="100%" svg:height="15.5575cm" style:rel-height="scale"><draw:image xlink:href="Pictures/c6e6485ec3aec3c6e025c425dd3ea8da.jpg" xlink:type="simple" xlink:show="embed" xlink:actuate="onLoad"/></draw:frame></text:p>
      <text:p text:style-name="Text_20_body"><draw:frame draw:style-name="media" draw:name="3" text:anchor-type="as-char" draw:z-index="3" svg:width="21.166666666667cm" style:rel-width="100%" svg:height="15.636875cm" style:rel-height="scale"><draw:image xlink:href="Pictures/48da2f59d8fbc2f6f1f17bb27513dbe7.jpg" xlink:type="simple" xlink:show="embed" xlink:actuate="onLoad"/></draw:frame></text:p>
      <text:p text:style-name="Text_20_body">Then, we move back of 10 mm with different timing.</text:p>
      <text:p text:style-name="Text_20_body"><draw:frame draw:style-name="media" draw:name="4" text:anchor-type="as-char" draw:z-index="4" svg:width="21.166666666667cm" style:rel-width="100%" svg:height="15.531041666667cm" style:rel-height="scale"><draw:image xlink:href="Pictures/aec169d98c569228841a5ff9ec370683.jpg" xlink:type="simple" xlink:show="embed" xlink:actuate="onLoad"/></draw:frame></text:p>
      <text:h text:style-name="Heading_20_4" text:outline-level="4"><text:bookmark-start text:name="__RefHeading___step_4_when_the_motion_cylce_is_complete_press_sizing_button_to_go_ahead_7"/><text:bookmark-start text:name="step_4_when_the_motion_cylce_is_complete_press_sizing_button_to_go_ahead"/>Step 4) When the motion cylce is complete press Sizing button to go ahead.<text:bookmark-end text:name="__RefHeading___step_4_when_the_motion_cylce_is_complete_press_sizing_button_to_go_ahead_7"/><text:bookmark-end text:name="step_4_when_the_motion_cylce_is_complete_press_sizing_button_to_go_ahead"/></text:h>
      <text:p text:style-name="Text_20_body">A summary window with all the application data will be shown.</text:p>
      <text:p text:style-name="Text_20_body"><draw:frame draw:style-name="media" draw:name="5" text:anchor-type="as-char" draw:z-index="5" svg:width="21.166666666667cm" style:rel-width="100%" svg:height="15.345833333333cm" style:rel-height="scale"><draw:image xlink:href="Pictures/06581854d4825d3ee9e6c180a540c36a.jpg" xlink:type="simple" xlink:show="embed" xlink:actuate="onLoad"/></draw:frame></text:p>
      <text:h text:style-name="Heading_20_4" text:outline-level="4"><text:bookmark-start text:name="__RefHeading___step_5_compatible_motors_8"/><text:bookmark-start text:name="step_5_compatible_motors"/>Step 5) Compatible motors<text:bookmark-end text:name="__RefHeading___step_5_compatible_motors_8"/><text:bookmark-end text:name="step_5_compatible_motors"/></text:h>
      <text:p text:style-name="Text_20_body">Click on the Compatibl motor folder a list of compatible motor will be shown.</text:p>
      <text:p text:style-name="Text_20_body"><draw:frame draw:style-name="media" draw:name="6" text:anchor-type="as-char" draw:z-index="6" svg:width="21.166666666667cm" style:rel-width="100%" svg:height="15.266458333333cm" style:rel-height="scale"><draw:image xlink:href="Pictures/f50628ae449e55bd3b4bee0118383a9d.jpg" xlink:type="simple" xlink:show="embed" xlink:actuate="onLoad"/></draw:frame></text:p>
      <text:h text:style-name="Heading_20_4" text:outline-level="4"><text:bookmark-start text:name="__RefHeading___step_6_perfomance_and_limits_check_9"/><text:bookmark-start text:name="step_6_perfomance_and_limits_check"/>Step 6) Perfomance and limits check<text:bookmark-end text:name="__RefHeading___step_6_perfomance_and_limits_check_9"/><text:bookmark-end text:name="step_6_perfomance_and_limits_check"/></text:h>
      <text:p text:style-name="Text_20_body">Click on the motor code the diagram about the motor limits and the requirements are shown.</text:p>
      <text:p text:style-name="Text_20_body"><draw:frame draw:style-name="media" draw:name="7" text:anchor-type="as-char" draw:z-index="7" svg:width="21.166666666667cm" style:rel-width="100%" svg:height="15.266458333333cm" style:rel-height="scale"><draw:image xlink:href="Pictures/ad5da1cf08dd3b4f1d056eff80df5d6d.jpg" xlink:type="simple" xlink:show="embed" xlink:actuate="onLoad"/></draw:frame></text:p>
      <text:h text:style-name="Heading_20_4" text:outline-level="4"><text:bookmark-start text:name="__RefHeading___step_7_check_safety_margin_10"/><text:bookmark-start text:name="step_7_check_safety_margin"/>Step 7) Check safety margin<text:bookmark-end text:name="__RefHeading___step_7_check_safety_margin_10"/><text:bookmark-end text:name="step_7_check_safety_margin"/></text:h>
      <text:p text:style-name="Text_20_body">Click on the Parameter tables the safety margin about the motor performance are shown.</text:p>
      <text:p text:style-name="Text_20_body"><draw:frame draw:style-name="media" draw:name="8" text:anchor-type="as-char" draw:z-index="8" svg:width="21.166666666667cm" style:rel-width="100%" svg:height="15.134166666667cm" style:rel-height="scale"><draw:image xlink:href="Pictures/133e95575aaf66c2f285e73e9b609c96.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9::58:36</meta:creation-date>
    <dc:creator>Generated</dc:creator>
    <dc:date>2026-09-08T09::58:36</dc:date>
    <dc:language>en-US</dc:language>
    <meta:editing-cycles>1</meta:editing-cycles>
    <meta:editing-duration>PT0S</meta:editing-duration>
    <dc:title>motor_sizing</dc:title>
  </office:meta>
</office:document-meta>
</file>