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a79aaf1a9377fb1a09aeaea3b0049c.jpg"/>
  <manifest:file-entry manifest:media-type="image/jpeg" manifest:full-path="Pictures/6a1080eb8b0e03d8862b911498ef4b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la_actuator:mechanical"/><text:bookmark-start text:name="__RefHeading___mechanical_dimensions_1"/><text:bookmark-start text:name="mechanical_dimensions"/>Mechanical Dimensions<text:bookmark-end text:name="__RefHeading___mechanical_dimensions_1"/><text:bookmark-end text:name="mechanical_dimensions"/></text:h>
      <text:h text:style-name="Heading_20_3" text:outline-level="3"><text:bookmark-start text:name="__RefHeading___nela35_2"/><text:bookmark-start text:name="nela35"/>NELA35<text:bookmark-end text:name="__RefHeading___nela35_2"/><text:bookmark-end text:name="nela35"/></text:h>
      <text:p text:style-name="Text_20_body"><draw:frame draw:style-name="media" draw:name="nela35.jpg Legend" text:anchor-type="as-char" draw:z-index="0" svg:width="20.822708333333cm" style:rel-width="100%"><draw:text-box><text:p text:style-name="legendcenter"><draw:frame draw:style-name="media" draw:name="nela35.jpg" text:anchor-type="as-char" draw:z-index="0" svg:width="20.822708333333cm" style:rel-width="100%" svg:height="11.641666666667cm" style:rel-height="scale"><draw:image xlink:href="Pictures/67a79aaf1a9377fb1a09aeaea3b0049c.jpg" xlink:type="simple" xlink:show="embed" xlink:actuate="onLoad"/></draw:frame>nela35.jpg</text:p></draw:text-box></draw:frame></text:p>
      <text:p text:style-name="Text_20_body">3D Models: <text:a xlink:type="simple" xlink:href="https://dokuwiki.nilab.at/lib/exe/fetch.php?media=nela_actuator:nela35_3d_models.zip" text:style-name="Internet_20_link" text:visited-style-name="Visited_20_Internet_20_Link">:nela_actuator:nela35_3d_models.zip</text:a></text:p>
      <text:h text:style-name="Heading_20_3" text:outline-level="3"><text:bookmark-start text:name="__RefHeading___nela45_3"/><text:bookmark-start text:name="nela45"/>NELA45<text:bookmark-end text:name="__RefHeading___nela45_3"/><text:bookmark-end text:name="nela45"/></text:h>
      <text:p text:style-name="Text_20_body"><draw:frame draw:style-name="media" draw:name="nela45.jpg Legend" text:anchor-type="as-char" draw:z-index="0" svg:width="20.663958333333cm" style:rel-width="100%"><draw:text-box><text:p text:style-name="legendcenter"><draw:frame draw:style-name="media" draw:name="nela45.jpg" text:anchor-type="as-char" draw:z-index="1" svg:width="20.663958333333cm" style:rel-width="100%" svg:height="11.90625cm" style:rel-height="scale"><draw:image xlink:href="Pictures/6a1080eb8b0e03d8862b911498ef4bdf.jpg" xlink:type="simple" xlink:show="embed" xlink:actuate="onLoad"/></draw:frame>nela45.jpg</text:p></draw:text-box></draw:frame></text:p>
      <text:p text:style-name="Text_20_body">3D Models: <text:a xlink:type="simple" xlink:href="https://dokuwiki.nilab.at/lib/exe/fetch.php?media=nela_actuator:nela45_3d_models.zip" text:style-name="Internet_20_link" text:visited-style-name="Visited_20_Internet_20_Link">:nela_actuator:nela45_3d_models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12</meta:creation-date>
    <dc:creator>Generated</dc:creator>
    <dc:date>2026-09-08T10::01:12</dc:date>
    <dc:language>en-US</dc:language>
    <meta:editing-cycles>1</meta:editing-cycles>
    <meta:editing-duration>PT0S</meta:editing-duration>
    <dc:title>nela_actuator:mechanical</dc:title>
  </office:meta>
</office:document-meta>
</file>