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5de285b5e2bf9fed0bce2b0ed5b2cb.jpg"/>
  <manifest:file-entry manifest:media-type="image/jpeg" manifest:full-path="Pictures/3395fbe12968587692cd9de5d9dbfd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lab_starter:modbus_sync"/><text:bookmark-start text:name="__RefHeading___modbus_trigger_configuration_1"/><text:bookmark-start text:name="modbus_trigger_configuration"/>MODBUS Trigger Configuration<text:bookmark-end text:name="__RefHeading___modbus_trigger_configuration_1"/><text:bookmark-end text:name="modbus_trigger_configuration"/></text:h>
      <text:p text:style-name="Text_20_body">This functionality is available using Firmware &gt;= 6233.</text:p>
      <text:p text:style-name="Text_20_body">There are two ways to start the motion using MODBUS communication:</text:p>
      <text:list text:style-name="Numbering_20_1" text:continue-numbering="false">
        <text:list-item>
          <text:p text:style-name="Numbering_20_1_Content_First"> Using broadcast message (special message to send using RS485 communication)</text:p>
        </text:list-item>
        <text:list-item>
          <text:p text:style-name="Numbering_20_1_Content"> Writing the modbus sync signal register</text:p>
        </text:list-item>
        <text:list-item>
          <text:p text:style-name="Numbering_20_1_Content"> Writing the modbus sync signal register with id address equal to 0</text:p>
        </text:list-item>
        <text:list-item>
          <text:p text:style-name="Numbering_20_1_Content_Last"> Writing the modbus sync register with the table index value</text:p>
        </text:list-item>
      </text:list>
      <text:p text:style-name="Text_20_body">First of all you have to configure the motion controller to receive the motion trigger using modbus trasmission selecting the right motion trigger type for the rows you want to trigger.</text:p>
      <text:p text:style-name="Text_20_body"><draw:frame draw:style-name="media" draw:name="0" text:anchor-type="as-char" draw:z-index="0" svg:width="21.166666666667cm" style:rel-width="100%" svg:height="9.9747916666667cm" style:rel-height="scale"><draw:image xlink:href="Pictures/995de285b5e2bf9fed0bce2b0ed5b2cb.jpg" xlink:type="simple" xlink:show="embed" xlink:actuate="onLoad"/></draw:frame></text:p>
      <text:h text:style-name="Heading_20_3" text:outline-level="3"><text:bookmark-start text:name="__RefHeading___using_broadcast_message_2"/><text:bookmark-start text:name="using_broadcast_message"/>Using broadcast message<text:bookmark-end text:name="__RefHeading___using_broadcast_message_2"/><text:bookmark-end text:name="using_broadcast_message"/></text:h>
      <text:p text:style-name="Text_20_body">If the motors to sinchronized are more than 1 and you want to send just one message, you have to use this method. <text:line-break/>In particular you have to send two characters on the RS485 MODUS like in this table. The motor will not reply to this message to avoid collision on the modbus.</text:p>
      <table:table table:style-name="Table">
        <table:table-column/>
        <table:table-column/>
        <table:table-row>
          <table:table-cell office:value-type="string" table:style-name="tablecell">
            <text:p text:style-name="tablealignleft"><text:span text:style-name="Strong_20_Emphasis">1st character</text:span> </text:p>
          </table:table-cell>
          <table:table-cell office:value-type="string" table:style-name="tablecell">
            <text:p text:style-name="tablealignleft"><text:span text:style-name="Strong_20_Emphasis">2nd character</text:span> </text:p>
          </table:table-cell>
        </table:table-row>
        <table:table-row>
          <table:table-cell office:value-type="string" table:style-name="tablecell">
            <text:p text:style-name="tablealignleft">0x00</text:p>
          </table:table-cell>
          <table:table-cell office:value-type="string" table:style-name="tablecell">
            <text:p text:style-name="tablealignleft">0x80</text:p>
          </table:table-cell>
        </table:table-row>
      </table:table>
      <text:p text:style-name="Text_20_body">In this way all the nodes will received the trigger command and the trasmission time is minimized.</text:p>
      <text:h text:style-name="Heading_20_3" text:outline-level="3"><text:bookmark-start text:name="__RefHeading___writing_the_modbus_sync_signal_register_3"/><text:bookmark-start text:name="writing_the_modbus_sync_signal_register"/>Writing the modbus sync signal register<text:bookmark-end text:name="__RefHeading___writing_the_modbus_sync_signal_register_3"/><text:bookmark-end text:name="writing_the_modbus_sync_signal_register"/></text:h>
      <text:p text:style-name="Text_20_body">If the motor involves in the synchronization is just one you can write a MODBUS register to send the trigger signal. <text:line-break/>The Modbus register is <text:span text:style-name="Strong_20_Emphasis">4622</text:span>. When this address is write with the value = 1 and then to confirm again the register 4622 to zero.</text:p>
      <text:h text:style-name="Heading_20_3" text:outline-level="3"><text:bookmark-start text:name="__RefHeading___writing_the_modbus_sync_signal_register_with_id_address_equal_to_0_4"/><text:bookmark-start text:name="writing_the_modbus_sync_signal_register_with_id_address_equal_to_0"/>Writing the modbus sync signal register with id address equal to 0<text:bookmark-end text:name="__RefHeading___writing_the_modbus_sync_signal_register_with_id_address_equal_to_0_4"/><text:bookmark-end text:name="writing_the_modbus_sync_signal_register_with_id_address_equal_to_0"/></text:h>
      <text:p text:style-name="Text_20_body">If the motor involves in the synchronization are more than 1 you can write a MODBUS register to send the trigger signal. <text:line-break/>If the address of the modbus write is 0 (node id = 0), the write is receive from all the nodes on the bus and the synchronization starts accordirgly fro all nodes.</text:p>
      <text:h text:style-name="Heading_20_3" text:outline-level="3"><text:bookmark-start text:name="__RefHeading___writing_the_modbus_sync_signal_register_with_the_table_index_value_5"/><text:bookmark-start text:name="writing_the_modbus_sync_signal_register_with_the_table_index_value"/>Writing the modbus sync signal register with the table index value<text:bookmark-end text:name="__RefHeading___writing_the_modbus_sync_signal_register_with_the_table_index_value_5"/><text:bookmark-end text:name="writing_the_modbus_sync_signal_register_with_the_table_index_value"/></text:h>
      <text:p text:style-name="Text_20_body">Instead of the value 1 and 0, the register 4622 can contains the value of the table row to triggered. Also in this case the address can be 0 in case of broadcast message to all the motors connected on the same modbus rtu bus. In order to configure this mode please set the trigger to MODBUS_table.</text:p>
      <text:p text:style-name="Text_20_body"><draw:frame draw:style-name="media" draw:name="1" text:anchor-type="as-char" draw:z-index="1" svg:width="21.166666666667cm" style:rel-width="100%" svg:height="10.00125cm" style:rel-height="scale"><draw:image xlink:href="Pictures/3395fbe12968587692cd9de5d9dbfd4b.jpg" xlink:type="simple" xlink:show="embed" xlink:actuate="onLoad"/></draw:frame></text:p>
      <text:h text:style-name="Heading_20_2" text:outline-level="2"><text:bookmark-start text:name="__RefHeading___testing_the_synchronization_using_nilab_starter_6"/><text:bookmark-start text:name="testing_the_synchronization_using_nilab_starter"/>Testing the synchronization using NiLAB Starter<text:bookmark-end text:name="__RefHeading___testing_the_synchronization_using_nilab_starter_6"/><text:bookmark-end text:name="testing_the_synchronization_using_nilab_starter"/></text:h>
      <text:p text:style-name="Text_20_body">You can testing this functionality using the NiLAB Starter software using the two button on the motion controller.</text:p>
      <text:p text:style-name="Text_20_body">With the button Modbus SYNC by register the interface write 1 and 0 in squence on the 4622 modbus address. <text:line-break/>With the button Modbus Broadcast SYNC the interface will send the two characters corresponding to broadcast message on the Modbus ser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0:21</meta:creation-date>
    <dc:creator>Generated</dc:creator>
    <dc:date>2026-09-08T04::20:21</dc:date>
    <dc:language>en-US</dc:language>
    <meta:editing-cycles>1</meta:editing-cycles>
    <meta:editing-duration>PT0S</meta:editing-duration>
    <dc:title>nilab_starter:modbus_sync</dc:title>
  </office:meta>
</office:document-meta>
</file>