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ecdfa6c160e6f34edf77c536a55c010.jpg"/>
  <manifest:file-entry manifest:media-type="image/jpeg" manifest:full-path="Pictures/470bf720f1674f6f4eeb34fa0508b393.jpg"/>
  <manifest:file-entry manifest:media-type="image/jpeg" manifest:full-path="Pictures/0006d0f074bc0be992b6abc1a18ce106.jpg"/>
  <manifest:file-entry manifest:media-type="image/jpeg" manifest:full-path="Pictures/ef577b4592fce6d79af6fb8c131d28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ilab_starter:motion_controller"/><text:bookmark-start text:name="__RefHeading___motion_controller_1"/><text:bookmark-start text:name="motion_controller"/>Motion controller<text:bookmark-end text:name="__RefHeading___motion_controller_1"/><text:bookmark-end text:name="motion_controller"/></text:h>
      <text:h text:style-name="Heading_20_3" text:outline-level="3"><text:bookmark-start text:name="__RefHeading___position_table_2"/><text:bookmark-start text:name="position_table"/>Position table<text:bookmark-end text:name="__RefHeading___position_table_2"/><text:bookmark-end text:name="position_table"/></text:h>
      <text:p text:style-name="Text_20_body">The motion controller window is used to specify the motion sequences. It is based on 10 row tables. Every row configures the motion task with these parameters:</text:p>
      <text:list text:style-name="Numbering_20_1" text:continue-numbering="false">
        <text:list-item>
          <text:p text:style-name="Numbering_20_1_Content_First"> Motion type: trapezoidal, triangular, polinomial, sinusoidal or force</text:p>
        </text:list-item>
        <text:list-item>
          <text:p text:style-name="Numbering_20_1_Content"> Target position</text:p>
        </text:list-item>
        <text:list-item>
          <text:p text:style-name="Numbering_20_1_Content"> Acceleration, deceleration and constant speed time depending on the motion profile used</text:p>
        </text:list-item>
        <text:list-item>
          <text:p text:style-name="Numbering_20_1_Content"> Waiting time</text:p>
        </text:list-item>
        <text:list-item>
          <text:p text:style-name="Numbering_20_1_Content_Last"> Trigger mode: automatic, rising edge, falling edge, high and low level of trigger input (Digital input 1)</text:p>
        </text:list-item>
      </text:list>
      <text:p text:style-name="Text_20_body"><draw:frame draw:style-name="media" draw:name="moiton_screen_1.jpg Legend" text:anchor-type="as-char" draw:z-index="0" svg:width="21.166666666667cm" style:rel-width="100%"><draw:text-box><text:p text:style-name="legendcenter"><draw:frame draw:style-name="media" draw:name="moiton_screen_1.jpg" text:anchor-type="as-char" draw:z-index="0" svg:width="21.166666666667cm" style:rel-width="100%" svg:height="9.921875cm" style:rel-height="scale"><draw:image xlink:href="Pictures/9ecdfa6c160e6f34edf77c536a55c010.jpg" xlink:type="simple" xlink:show="embed" xlink:actuate="onLoad"/></draw:frame>moiton_screen_1.jpg</text:p></draw:text-box></draw:frame> <text:line-break/><draw:frame draw:style-name="media" draw:name="motion_screen_2.jpg Legend" text:anchor-type="as-char" draw:z-index="0" svg:width="21.166666666667cm" style:rel-width="100%"><draw:text-box><text:p text:style-name="legendcenter"><draw:frame draw:style-name="media" draw:name="motion_screen_2.jpg" text:anchor-type="as-char" draw:z-index="1" svg:width="21.166666666667cm" style:rel-width="100%" svg:height="9.9747916666667cm" style:rel-height="scale"><draw:image xlink:href="Pictures/470bf720f1674f6f4eeb34fa0508b393.jpg" xlink:type="simple" xlink:show="embed" xlink:actuate="onLoad"/></draw:frame>motion_screen_2.jpg</text:p></draw:text-box></draw:frame> <text:line-break/><draw:frame draw:style-name="media" draw:name="motion_screen_3.jpg Legend" text:anchor-type="as-char" draw:z-index="0" svg:width="21.166666666667cm" style:rel-width="100%"><draw:text-box><text:p text:style-name="legendcenter"><draw:frame draw:style-name="media" draw:name="motion_screen_3.jpg" text:anchor-type="as-char" draw:z-index="2" svg:width="21.166666666667cm" style:rel-width="100%" svg:height="10.00125cm" style:rel-height="scale"><draw:image xlink:href="Pictures/0006d0f074bc0be992b6abc1a18ce106.jpg" xlink:type="simple" xlink:show="embed" xlink:actuate="onLoad"/></draw:frame>motion_screen_3.jpg</text:p></draw:text-box></draw:frame></text:p>
      <text:p text:style-name="Text_20_body"><text:span text:style-name="Strong_20_Emphasis">PLEASE IN ORDER TO STORE PERMANENTLY THE CONFIGURATION - PRESS THE WRITE CONFIGURATION TO FLASH</text:span></text:p>
      <text:p text:style-name="Text_20_body"><draw:frame draw:style-name="media" draw:name="motion_screen_4.jpg Legend" text:anchor-type="as-char" draw:z-index="0" svg:width="21.166666666667cm" style:rel-width="100%"><draw:text-box><text:p text:style-name="legendcenter"><draw:frame draw:style-name="media" draw:name="motion_screen_4.jpg" text:anchor-type="as-char" draw:z-index="3" svg:width="21.166666666667cm" style:rel-width="100%" svg:height="9.9747916666667cm" style:rel-height="scale"><draw:image xlink:href="Pictures/ef577b4592fce6d79af6fb8c131d28d0.jpg" xlink:type="simple" xlink:show="embed" xlink:actuate="onLoad"/></draw:frame>motion_screen_4.jpg</text:p></draw:text-box></draw:frame></text:p>
      <text:h text:style-name="Heading_20_3" text:outline-level="3"><text:bookmark-start text:name="__RefHeading___NoTitle_3"/><text:bookmark-start text:name="section"/>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3:18</meta:creation-date>
    <dc:creator>Generated</dc:creator>
    <dc:date>2026-09-08T04::43:18</dc:date>
    <dc:language>en-US</dc:language>
    <meta:editing-cycles>1</meta:editing-cycles>
    <meta:editing-duration>PT0S</meta:editing-duration>
    <dc:title>nilab_starter:motion_controller</dc:title>
  </office:meta>
</office:document-meta>
</file>