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d846b2f1b1014db7d1d0b2283acfb2.jpg"/>
  <manifest:file-entry manifest:media-type="image/jpeg" manifest:full-path="Pictures/b5d504889e54cee6932d013b1fb9b57b.jpg"/>
  <manifest:file-entry manifest:media-type="image/jpeg" manifest:full-path="Pictures/dff05a0005a1b2b7907dc6673be1aaba.jpg"/>
  <manifest:file-entry manifest:media-type="image/jpeg" manifest:full-path="Pictures/e6605b4662191b78d56104491a2552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lab_starter:motion_modes"/><text:bookmark-start text:name="__RefHeading___motion_modes_1"/><text:bookmark-start text:name="motion_modes"/>Motion modes<text:bookmark-end text:name="__RefHeading___motion_modes_1"/><text:bookmark-end text:name="motion_modes"/></text:h>
      <text:p text:style-name="Text_20_body">5 differents motion modes are configurable in the motion controller window. The last option TRacking - Following trigger is documented here:<text:a xlink:type="simple" xlink:href="https://dokuwiki.nilab.at/doku.php?id=nilab_starter:tracking_time" text:style-name="Internet_20_link" text:visited-style-name="Visited_20_Internet_20_Link">https://www.nilab.at/dokuwiki/doku.php?id=nilab_starter:tracking_time|</text:a></text:p>
      <text:p text:style-name="Text_20_body"><draw:frame draw:style-name="media" draw:name="motion_modes_1.jpg Legend" text:anchor-type="as-char" draw:z-index="0" svg:width="21.166666666667cm" style:rel-width="100%"><draw:text-box><text:p text:style-name="legendcenter"><draw:frame draw:style-name="media" draw:name="motion_modes_1.jpg" text:anchor-type="as-char" draw:z-index="0" svg:width="21.166666666667cm" style:rel-width="100%" svg:height="10.00125cm" style:rel-height="scale"><draw:image xlink:href="Pictures/3cd846b2f1b1014db7d1d0b2283acfb2.jpg" xlink:type="simple" xlink:show="embed" xlink:actuate="onLoad"/></draw:frame>motion_modes_1.jpg</text:p></draw:text-box></draw:frame></text:p>
      <text:p text:style-name="Text_20_body">Digital Input 1 is used to select the table index when the motor is disabled (DIgital Input 0 low). Inside the table the sequence is a closed loop between the first and the last row of the table. In the example below, we have two table mode. The first table is executed from 0 to 4 row in a closed loop and the second table is execeuted from 5 to 9 row. In order to switch between the two table, the input 0 must be low and the input 1 must detect a rising edge.</text:p>
      <text:p text:style-name="Text_20_body"><draw:frame draw:style-name="media" draw:name="table_1_2.jpg Legend" text:anchor-type="as-char" draw:z-index="0" svg:width="23.838958333333cm" style:rel-width="100%"><draw:text-box><text:p text:style-name="legendcenter"><draw:frame draw:style-name="media" draw:name="table_1_2.jpg" text:anchor-type="as-char" draw:z-index="1" svg:width="23.838958333333cm" style:rel-width="100%" svg:height="9.2339583333333cm" style:rel-height="scale"><draw:image xlink:href="Pictures/b5d504889e54cee6932d013b1fb9b57b.jpg" xlink:type="simple" xlink:show="embed" xlink:actuate="onLoad"/></draw:frame>table_1_2.jpg</text:p></draw:text-box></draw:frame></text:p>
      <text:p text:style-name="Text_20_body">We have 4 combinations possible:<text:line-break/>
a. Default with 1 Map and 10 positions/map<text:line-break/>
b. 2 Maps with 5 positions/map<text:line-break/>
c. 3 Maps with 3 positions/map</text:p>
      <text:p text:style-name="Text_20_body"><draw:frame draw:style-name="media" draw:name="table_3.jpg Legend" text:anchor-type="as-char" draw:z-index="0" svg:width="17.092083333333cm" style:rel-width="100%"><draw:text-box><text:p text:style-name="legendcenter"><draw:frame draw:style-name="media" draw:name="table_3.jpg" text:anchor-type="as-char" draw:z-index="2" svg:width="17.092083333333cm" style:rel-width="100%" svg:height="9.1545833333333cm" style:rel-height="scale"><draw:image xlink:href="Pictures/dff05a0005a1b2b7907dc6673be1aaba.jpg" xlink:type="simple" xlink:show="embed" xlink:actuate="onLoad"/></draw:frame>table_3.jpg</text:p></draw:text-box></draw:frame></text:p>
      <text:p text:style-name="Text_20_body">d. 5 Maps with 2 positions/map</text:p>
      <text:p text:style-name="Text_20_body"><draw:frame draw:style-name="media" draw:name="table_5.jpg Legend" text:anchor-type="as-char" draw:z-index="0" svg:width="17.039166666667cm" style:rel-width="100%"><draw:text-box><text:p text:style-name="legendcenter"><draw:frame draw:style-name="media" draw:name="table_5.jpg" text:anchor-type="as-char" draw:z-index="3" svg:width="17.039166666667cm" style:rel-width="100%" svg:height="9.3133333333333cm" style:rel-height="scale"><draw:image xlink:href="Pictures/e6605b4662191b78d56104491a255283.jpg" xlink:type="simple" xlink:show="embed" xlink:actuate="onLoad"/></draw:frame>table_5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6:02</meta:creation-date>
    <dc:creator>Generated</dc:creator>
    <dc:date>2026-09-08T04::46:02</dc:date>
    <dc:language>en-US</dc:language>
    <meta:editing-cycles>1</meta:editing-cycles>
    <meta:editing-duration>PT0S</meta:editing-duration>
    <dc:title>nilab_starter:motion_modes</dc:title>
  </office:meta>
</office:document-meta>
</file>