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2e43859e2184d2731422b1d948c5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status_window"/><text:bookmark-start text:name="__RefHeading___starter_status_area_1"/><text:bookmark-start text:name="starter_status_area"/>Starter Status Area<text:bookmark-end text:name="__RefHeading___starter_status_area_1"/><text:bookmark-end text:name="starter_status_area"/></text:h>
      <text:p text:style-name="Text_20_body">The left area of the NiLAB Starter is the motor status area window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status_screen.jpg Legend" text:anchor-type="as-char" draw:z-index="0" svg:width="9.2604166666667cm" style:rel-width="100%"><draw:text-box><text:p text:style-name="legendcenter"><draw:frame draw:style-name="media" draw:name="status_screen.jpg" text:anchor-type="as-char" draw:z-index="0" svg:width="9.2604166666667cm" style:rel-width="100%" svg:height="23.230416666667cm" style:rel-height="scale"><draw:image xlink:href="Pictures/672e43859e2184d2731422b1d948c539.jpg" xlink:type="simple" xlink:show="embed" xlink:actuate="onLoad"/></draw:frame>status_screen.jpg</text:p></draw:text-box></draw:frame></text:p>
          </table:table-cell>
          <table:table-cell office:value-type="string" table:style-name="tablecell">
            <text:p text:style-name="tablealignleft">On the top of the list we have: <text:line-break/>* Current ID ⇒ Modbus address. This can be changed in order to connect to different modbus nodes <text:line-break/>* COM LInk LED shows the status and the speed of the serial communicaiton. <text:line-break/> <text:line-break/>The STATUS text shows the current status of the motor. For example READY (Motor is switched-off and ready to be switched-on), RUN (motor switched on). <text:line-break/> <text:line-break/>In the area below we have all the motor controls: <text:line-break/>- ON - Motor power on <text:line-break/>- OFF - Motor power off <text:line-break/>- FAULT RESET - Reset the active fault <text:line-break/>- RESET AUTOMATIC HOMING - Reset the homing flag to perform a new automatic homing <text:line-break/>- AUTO HOMING - Automatic homing start <text:line-break/>- MANUAL HOMING - Set the 0 axis on the current position of the motor slide <text:line-break/> <text:line-break/>Digital input and output state section show the current status of the digital inputs and outputs. <text:line-break/> <text:line-break/>Show variables are 3 configurable numeric variables with this options: <text:line-break/>* 4096 - Axis Command Word <text:line-break/>* 4608 - Axis Status Word <text:line-break/>* 4634/4635 - Motor Feedback Position [mm] <text:line-break/>* 4632 - Motor Feedback Velocity [m/sec] <text:line-break/>* 4128 - Motor Feedback Current [A] <text:line-break/>* 4130 - Motor Encoder Sin [Lsb] <text:line-break/>* 4131 - Motor Encoder Cosin [Lsb] <text:line-break/>* 4132 - Motor Encoder Arctan [Lsb] <text:line-break/>* 4631 - Power Dcbus Voltage [V] <text:line-break/>* 4630 - Power i2t Value <text:line-break/>* 4129 - Power i2t 1sec <text:line-break/>* 7 - Motor Drive Temperature [°C] <text:line-break/>* 8/9 - Motor Number of Cycles Reached <text:line-break/>* 10/11- Motor Trip Distance Traveled [m] <text:line-break/>* 5/6 - Motor Drive on Time [sec] <text:line-break/>* 4133/4134 - Control Position Target [mm] <text:line-break/>* 4135 - Control Speed Target [m/sec] <text:line-break/>* 4136 - Control Current Target [A] <text:line-break/> <text:line-break/>The MOTION STATE shows the motion machine state value. For example MOTION RUN when the motor is moving, WAITING FOR TRIGGER if the motion controller is waiting for the trigger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3:14</meta:creation-date>
    <dc:creator>Generated</dc:creator>
    <dc:date>2026-09-08T04::23:14</dc:date>
    <dc:language>en-US</dc:language>
    <meta:editing-cycles>1</meta:editing-cycles>
    <meta:editing-duration>PT0S</meta:editing-duration>
    <dc:title>nilab_starter:status_window</dc:title>
  </office:meta>
</office:document-meta>
</file>