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82860291719ed3467b9767b73fa5068c.jpg"/>
  <manifest:file-entry manifest:media-type="image/jpeg" manifest:full-path="Pictures/21d708d16be58ab4a78cd5e39e6c5d88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ilab_starter:tracking_time"/><text:bookmark-start text:name="__RefHeading___tracking_mode_1"/><text:bookmark-start text:name="tracking_mode"/>Tracking mode<text:bookmark-end text:name="__RefHeading___tracking_mode_1"/><text:bookmark-end text:name="tracking_mode"/></text:h>
      <text:h text:style-name="Heading_20_2" text:outline-level="2"><text:bookmark-start text:name="__RefHeading___configuration_2"/><text:bookmark-start text:name="configuration"/>Configuration<text:bookmark-end text:name="__RefHeading___configuration_2"/><text:bookmark-end text:name="configuration"/></text:h>
      <text:p text:style-name="Text_20_body">in the application where there is the need to follow a speed synchronization (for example following a conveyour belt speed) adapting the cycle time, we have to use the Tracking mode. The parameter 1792 - Motion mode must set to <text:span text:style-name="Strong_20_Emphasis">4 ⇒ Tracking - Following trigger. </text:span>and the trigger mode of the two motion task must be set to <text:span text:style-name="Strong_20_Emphasis">DIG IN rising edge.</text:span> <text:line-break/>
In this modality the motion cycle time will be calculated in function of the trigger period detected on the Digital Input 1 during motion..When the trigger frequency increases or decreases the motor will adapt the motion cycle time consequentlly.</text:p>
      <text:p text:style-name="Text_20_body">The parameter 1790 displays the calculated tracking speed during motion.</text:p>
      <text:p text:style-name="Text_20_body"><draw:frame draw:style-name="media" draw:name="tracking_conf.jpg Legend" text:anchor-type="as-char" draw:z-index="0" svg:width="21.166666666667cm" style:rel-width="100%"><draw:text-box><text:p text:style-name="legendcenter"><draw:frame draw:style-name="media" draw:name="tracking_conf.jpg" text:anchor-type="as-char" draw:z-index="0" svg:width="21.166666666667cm" style:rel-width="100%" svg:height="10.027708333333cm" style:rel-height="scale"><draw:image xlink:href="Pictures/82860291719ed3467b9767b73fa5068c.jpg" xlink:type="simple" xlink:show="embed" xlink:actuate="onLoad"/></draw:frame>tracking_conf.jpg</text:p></draw:text-box></draw:frame></text:p>
      <text:h text:style-name="Heading_20_2" text:outline-level="2"><text:bookmark-start text:name="__RefHeading___limitation_3"/><text:bookmark-start text:name="limitation"/>Limitation<text:bookmark-end text:name="__RefHeading___limitation_3"/><text:bookmark-end text:name="limitation"/></text:h>
      <text:p text:style-name="Text_20_body">The FIrmware version must be &gt;= 5E39 and NiLAB Starter version must be &gt;= 2.4.0.2</text:p>
      <text:p text:style-name="Text_20_body">The table specified waiting time is not considered in the cycle time but a standard waiting time of 50 msec is used to guarantee the synchronization from the trigger input.<text:line-break/>
The waiting time can be modified using the parameter 185 inside the parameter window.</text:p>
      <text:p text:style-name="Text_20_body"><draw:frame draw:style-name="media" draw:name="tracking_min_time.jpg Legend" text:anchor-type="as-char" draw:z-index="0" svg:width="21.166666666667cm" style:rel-width="100%"><draw:text-box><text:p text:style-name="legendcenter"><draw:frame draw:style-name="media" draw:name="tracking_min_time.jpg" text:anchor-type="as-char" draw:z-index="1" svg:width="21.166666666667cm" style:rel-width="100%" svg:height="10.00125cm" style:rel-height="scale"><draw:image xlink:href="Pictures/21d708d16be58ab4a78cd5e39e6c5d88.jpg" xlink:type="simple" xlink:show="embed" xlink:actuate="onLoad"/></draw:frame>tracking_min_time.jpg</text:p></draw:text-box></draw:frame></text:p>
      <text:h text:style-name="Heading_20_2" text:outline-level="2"><text:bookmark-start text:name="__RefHeading___video_demostration_4"/><text:bookmark-start text:name="video_demostration"/>Video Demostration<text:bookmark-end text:name="__RefHeading___video_demostration_4"/><text:bookmark-end text:name="video_demostratio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04::21:41</meta:creation-date>
    <dc:creator>Generated</dc:creator>
    <dc:date>2026-09-08T04::21:41</dc:date>
    <dc:language>en-US</dc:language>
    <meta:editing-cycles>1</meta:editing-cycles>
    <meta:editing-duration>PT0S</meta:editing-duration>
    <dc:title>nilab_starter:tracking_time</dc:title>
  </office:meta>
</office:document-meta>
</file>