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b86a3fb408410c42d578397f96cf6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lab_starter:uplc_editor"/><text:bookmark-start text:name="__RefHeading___uplc_editor_1"/><text:bookmark-start text:name="uplc_editor"/>uPLC Editor<text:bookmark-end text:name="__RefHeading___uplc_editor_1"/><text:bookmark-end text:name="uplc_editor"/></text:h>
      <text:p text:style-name="Text_20_body">NiLAB Starter offers a Instruction List editor for programming the internal uPLC of NLi integrated linear motors.</text:p>
      <text:p text:style-name="Text_20_body">The user can create the PLC program using the editor selecting from the Toolbox different functions, write the code by hand or loading the code from file.</text:p>
      <text:p text:style-name="Text_20_body"><draw:frame draw:style-name="media" draw:name="uplc_editor.jpg Legend" text:anchor-type="as-char" draw:z-index="0" svg:width="33.866666666667cm" style:rel-width="100%"><draw:text-box><text:p text:style-name="legendcenter"><draw:frame draw:style-name="media" draw:name="uplc_editor.jpg" text:anchor-type="as-char" draw:z-index="0" svg:width="33.866666666667cm" style:rel-width="100%" svg:height="15.954375cm" style:rel-height="scale"><draw:image xlink:href="Pictures/fb86a3fb408410c42d578397f96cf60d.jpg" xlink:type="simple" xlink:show="embed" xlink:actuate="onLoad"/></draw:frame>uplc_editor.jpg</text:p></draw:text-box></draw:frame></text:p>
      <text:p text:style-name="Text_20_body">The IL compiler check for sintax and logical error and then compiled the program for the internal PLC.<text:line-break/>
After the building phase the user must download the program into the motor using the DONWLOAD button.</text:p>
      <text:p text:style-name="Text_20_body">With the debugger area the user can read the value form the internal PLC registers to verify that the program is running correc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13</meta:creation-date>
    <dc:creator>Generated</dc:creator>
    <dc:date>2026-09-08T10::01:13</dc:date>
    <dc:language>en-US</dc:language>
    <meta:editing-cycles>1</meta:editing-cycles>
    <meta:editing-duration>PT0S</meta:editing-duration>
    <dc:title>nilab_starter:uplc_editor</dc:title>
  </office:meta>
</office:document-meta>
</file>