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0046ba38a994887fa4b56c06f13c21.jpg"/>
  <manifest:file-entry manifest:media-type="image/jpeg" manifest:full-path="Pictures/76164e068a313b4ba73de7c21444bd33.jpg"/>
  <manifest:file-entry manifest:media-type="image/jpeg" manifest:full-path="Pictures/6dcf06d7ad7b1f44cc7b48090e555d66.jpg"/>
  <manifest:file-entry manifest:media-type="image/jpeg" manifest:full-path="Pictures/a54a0c8f4f5b8ce73a45e50da08618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alarm"/><text:bookmark-start text:name="__RefHeading___alarm_codes_1"/><text:bookmark-start text:name="alarm_codes"/>Alarm Codes<text:bookmark-end text:name="__RefHeading___alarm_codes_1"/><text:bookmark-end text:name="alarm_codes"/></text:h>
      <text:h text:style-name="Heading_20_2" text:outline-level="2"><text:bookmark-start text:name="__RefHeading___alarm_clearing_2"/><text:bookmark-start text:name="alarm_clearing"/>Alarm clearing<text:bookmark-end text:name="__RefHeading___alarm_clearing_2"/><text:bookmark-end text:name="alarm_clearing"/></text:h>
      <text:p text:style-name="Text_20_body">Method 1：</text:p>
      <text:p text:style-name="Text_20_body">By setting bit 7 of 6040h to 1, switches state machine from fault to initialization completion , No fault(Switch on disabled).</text:p>
      <text:p text:style-name="Text_20_body">Method 2：</text:p>
      <text:p text:style-name="Text_20_body">Use auxiliary function “AF_ACL”</text:p>
      <text:p text:style-name="Text_20_body">Press M to select auxiliary function , Press SET to enter into “AF_ACL” , Press and hold to clear the alarm</text:p>
      <text:p text:style-name="Text_20_body">Method 3：</text:p>
      <text:p text:style-name="Text_20_body">Set IO input function as Alarm clear input “ (A-CLR)”，refer to switch input interface connection to clear the alarm.</text:p>
      <text:h text:style-name="Heading_20_2" text:outline-level="2"><text:bookmark-start text:name="__RefHeading___alarm_list_3"/><text:bookmark-start text:name="alarm_list"/>Alarm List<text:bookmark-end text:name="__RefHeading___alarm_list_3"/><text:bookmark-end text:name="alarm_list"/></text:h>
      <text:p text:style-name="Text_20_body"><draw:frame draw:style-name="media" draw:name="alarm_1.jpg Legend" text:anchor-type="as-char" draw:z-index="0" svg:width="17.409583333333cm" style:rel-width="100%"><draw:text-box><text:p text:style-name="legendcenter"><draw:frame draw:style-name="media" draw:name="alarm_1.jpg" text:anchor-type="as-char" draw:z-index="0" svg:width="17.409583333333cm" style:rel-width="100%" svg:height="27.252083333333cm" style:rel-height="scale"><draw:image xlink:href="Pictures/660046ba38a994887fa4b56c06f13c21.jpg" xlink:type="simple" xlink:show="embed" xlink:actuate="onLoad"/></draw:frame>alarm_1.jpg</text:p></draw:text-box></draw:frame></text:p>
      <text:p text:style-name="Text_20_body"><draw:frame draw:style-name="media" draw:name="alarm_2.jpg Legend" text:anchor-type="as-char" draw:z-index="0" svg:width="17.409583333333cm" style:rel-width="100%"><draw:text-box><text:p text:style-name="legendcenter"><draw:frame draw:style-name="media" draw:name="alarm_2.jpg" text:anchor-type="as-char" draw:z-index="1" svg:width="17.409583333333cm" style:rel-width="100%" svg:height="27.860625cm" style:rel-height="scale"><draw:image xlink:href="Pictures/76164e068a313b4ba73de7c21444bd33.jpg" xlink:type="simple" xlink:show="embed" xlink:actuate="onLoad"/></draw:frame>alarm_2.jpg</text:p></draw:text-box></draw:frame></text:p>
      <text:p text:style-name="Text_20_body"><draw:frame draw:style-name="media" draw:name="alarm_3.jpg Legend" text:anchor-type="as-char" draw:z-index="0" svg:width="17.594791666667cm" style:rel-width="100%"><draw:text-box><text:p text:style-name="legendcenter"><draw:frame draw:style-name="media" draw:name="alarm_3.jpg" text:anchor-type="as-char" draw:z-index="2" svg:width="17.594791666667cm" style:rel-width="100%" svg:height="27.860625cm" style:rel-height="scale"><draw:image xlink:href="Pictures/6dcf06d7ad7b1f44cc7b48090e555d66.jpg" xlink:type="simple" xlink:show="embed" xlink:actuate="onLoad"/></draw:frame>alarm_3.jpg</text:p></draw:text-box></draw:frame></text:p>
      <text:p text:style-name="Text_20_body"><draw:frame draw:style-name="media" draw:name="alarm_4.jpg Legend" text:anchor-type="as-char" draw:z-index="0" svg:width="17.62125cm" style:rel-width="100%"><draw:text-box><text:p text:style-name="legendcenter"><draw:frame draw:style-name="media" draw:name="alarm_4.jpg" text:anchor-type="as-char" draw:z-index="3" svg:width="17.62125cm" style:rel-width="100%" svg:height="8.651875cm" style:rel-height="scale"><draw:image xlink:href="Pictures/a54a0c8f4f5b8ce73a45e50da0861855.jpg" xlink:type="simple" xlink:show="embed" xlink:actuate="onLoad"/></draw:frame>alarm_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2</meta:creation-date>
    <dc:creator>Generated</dc:creator>
    <dc:date>2026-09-08T10::01:42</dc:date>
    <dc:language>en-US</dc:language>
    <meta:editing-cycles>1</meta:editing-cycles>
    <meta:editing-duration>PT0S</meta:editing-duration>
    <dc:title>nl7_servo:alarm</dc:title>
  </office:meta>
</office:document-meta>
</file>