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3df85e726b87f95e7a0ff7544166d2.jpg"/>
  <manifest:file-entry manifest:media-type="image/jpeg" manifest:full-path="Pictures/a788dd9901e094c03c8b2762858a3613.jpg"/>
  <manifest:file-entry manifest:media-type="image/jpeg" manifest:full-path="Pictures/51f14b9db3ff36d2af80c70b803b8be7.jpg"/>
  <manifest:file-entry manifest:media-type="image/jpeg" manifest:full-path="Pictures/d1af8a2715bdddc21adf7e4a8592379d.jpg"/>
  <manifest:file-entry manifest:media-type="image/jpeg" manifest:full-path="Pictures/1240b8b9baba0777944e483dd91d4027.jpg"/>
  <manifest:file-entry manifest:media-type="image/jpeg" manifest:full-path="Pictures/29387fce2281b2e1e4662e85b29cb975.jpg"/>
  <manifest:file-entry manifest:media-type="image/jpeg" manifest:full-path="Pictures/f58ab9f9cca6ac0d45752658bbbb232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cables"/><text:bookmark-start text:name="__RefHeading___motor_cables_1"/><text:bookmark-start text:name="motor_cables"/>Motor Cables<text:bookmark-end text:name="__RefHeading___motor_cables_1"/><text:bookmark-end text:name="motor_cables"/></text:h>
      <text:list text:style-name="List_20_1" text:continue-numbering="false">
        <text:list-item>
          <text:p text:style-name="List_20_1_Content_First"> Wire length available: 1.5m, 3m and 5m</text:p>
        </text:list-item>
        <text:list-item>
          <text:p text:style-name="List_20_1_Content"> Connectors type available: AMP electrical connectors, aviation connectors, direct connectors (recommended)</text:p>
        </text:list-item>
        <text:list-item>
          <text:p text:style-name="List_20_1_Content_Last"> Please contact Leadshine sales team or any NiLAB GmbH certified local retailers for any customized needs</text:p>
        </text:list-item>
      </text:list>
      <text:h text:style-name="Heading_20_2" text:outline-level="2"><text:bookmark-start text:name="__RefHeading___motor_with_frame_size_80_mm_or_below_2"/><text:bookmark-start text:name="motor_with_frame_size_80_mm_or_below"/>Motor with frame size 80 mm or below<text:bookmark-end text:name="__RefHeading___motor_with_frame_size_80_mm_or_below_2"/><text:bookmark-end text:name="motor_with_frame_size_80_mm_or_below"/></text:h>
      <text:h text:style-name="Heading_20_3" text:outline-level="3"><text:bookmark-start text:name="__RefHeading___amp_connector_-_cable_-_rz_-s_v3.0_3"/><text:bookmark-start text:name="amp_connector_-_cable_-_rz_-s_v3.0"/>AMP connector - CABLE - RZ*-S(V3.0)<text:bookmark-end text:name="__RefHeading___amp_connector_-_cable_-_rz_-s_v3.0_3"/><text:bookmark-end text:name="amp_connector_-_cable_-_rz_-s_v3.0"/></text:h>
      <text:p text:style-name="Text_20_body"><draw:frame draw:style-name="media" draw:name="motor_cable_1.jpg Legend" text:anchor-type="as-char" draw:z-index="0" svg:width="17.515416666667cm" style:rel-width="100%"><draw:text-box><text:p text:style-name="legendcenter"><draw:frame draw:style-name="media" draw:name="motor_cable_1.jpg" text:anchor-type="as-char" draw:z-index="0" svg:width="17.515416666667cm" style:rel-width="100%" svg:height="10.715625cm" style:rel-height="scale"><draw:image xlink:href="Pictures/a33df85e726b87f95e7a0ff7544166d2.jpg" xlink:type="simple" xlink:show="embed" xlink:actuate="onLoad"/></draw:frame>motor_cable_1.jpg</text:p></draw:text-box></draw:frame></text:p>
      <text:h text:style-name="Heading_20_3" text:outline-level="3"><text:bookmark-start text:name="__RefHeading___amp_electrical_connector_-_brake_-_cable-sc_-s_v3.0_4"/><text:bookmark-start text:name="amp_electrical_connector_-_brake_-_cable-sc_-s_v3.0"/>AMP electrical connector - Brake - CABLE-SC*-S(V3.0)<text:bookmark-end text:name="__RefHeading___amp_electrical_connector_-_brake_-_cable-sc_-s_v3.0_4"/><text:bookmark-end text:name="amp_electrical_connector_-_brake_-_cable-sc_-s_v3.0"/></text:h>
      <text:p text:style-name="Text_20_body"><draw:frame draw:style-name="media" draw:name="motor_cable_5.jpg Legend" text:anchor-type="as-char" draw:z-index="0" svg:width="17.515416666667cm" style:rel-width="100%"><draw:text-box><text:p text:style-name="legendcenter"><draw:frame draw:style-name="media" draw:name="motor_cable_5.jpg" text:anchor-type="as-char" draw:z-index="1" svg:width="17.515416666667cm" style:rel-width="100%" svg:height="11.377083333333cm" style:rel-height="scale"><draw:image xlink:href="Pictures/a788dd9901e094c03c8b2762858a3613.jpg" xlink:type="simple" xlink:show="embed" xlink:actuate="onLoad"/></draw:frame>motor_cable_5.jpg</text:p></draw:text-box></draw:frame></text:p>
      <text:h text:style-name="Heading_20_3" text:outline-level="3"><text:bookmark-start text:name="__RefHeading___aviation_connector_-_cable-rz-hh2_v3.0_5"/><text:bookmark-start text:name="aviation_connector_-_cable-rz-hh2_v3.0"/>Aviation connector - CABLE-RZ-HH2 (V3.0)<text:bookmark-end text:name="__RefHeading___aviation_connector_-_cable-rz-hh2_v3.0_5"/><text:bookmark-end text:name="aviation_connector_-_cable-rz-hh2_v3.0"/></text:h>
      <text:p text:style-name="Text_20_body"><draw:frame draw:style-name="media" draw:name="motor_cable_2.jpg Legend" text:anchor-type="as-char" draw:z-index="0" svg:width="17.4625cm" style:rel-width="100%"><draw:text-box><text:p text:style-name="legendcenter"><draw:frame draw:style-name="media" draw:name="motor_cable_2.jpg" text:anchor-type="as-char" draw:z-index="2" svg:width="17.4625cm" style:rel-width="100%" svg:height="9.7102083333333cm" style:rel-height="scale"><draw:image xlink:href="Pictures/51f14b9db3ff36d2af80c70b803b8be7.jpg" xlink:type="simple" xlink:show="embed" xlink:actuate="onLoad"/></draw:frame>motor_cable_2.jpg</text:p></draw:text-box></draw:frame></text:p>
      <text:h text:style-name="Heading_20_3" text:outline-level="3"><text:bookmark-start text:name="__RefHeading___direct_connector_-_cable-rzh_m_-114-ts_without_holding_brake_6"/><text:bookmark-start text:name="direct_connector_-_cable-rzh_m_-114-ts_without_holding_brake"/>Direct connector - CABLE-RZH*M*-114-TS without holding brake<text:bookmark-end text:name="__RefHeading___direct_connector_-_cable-rzh_m_-114-ts_without_holding_brake_6"/><text:bookmark-end text:name="direct_connector_-_cable-rzh_m_-114-ts_without_holding_brake"/></text:h>
      <text:p text:style-name="Text_20_body"><draw:frame draw:style-name="media" draw:name="motor_cable_4.jpg Legend" text:anchor-type="as-char" draw:z-index="0" svg:width="17.568333333333cm" style:rel-width="100%"><draw:text-box><text:p text:style-name="legendcenter"><draw:frame draw:style-name="media" draw:name="motor_cable_4.jpg" text:anchor-type="as-char" draw:z-index="3" svg:width="17.568333333333cm" style:rel-width="100%" svg:height="10.398125cm" style:rel-height="scale"><draw:image xlink:href="Pictures/d1af8a2715bdddc21adf7e4a8592379d.jpg" xlink:type="simple" xlink:show="embed" xlink:actuate="onLoad"/></draw:frame>motor_cable_4.jpg</text:p></draw:text-box></draw:frame></text:p>
      <text:h text:style-name="Heading_20_3" text:outline-level="3"><text:bookmark-start text:name="__RefHeading___direct_connector_-_holding_brake_-_cable-rzh_m_-114-ts_7"/><text:bookmark-start text:name="direct_connector_-_holding_brake_-_cable-rzh_m_-114-ts"/>Direct connector - holding brake - CABLE-RZH*M*-114-TS<text:bookmark-end text:name="__RefHeading___direct_connector_-_holding_brake_-_cable-rzh_m_-114-ts_7"/><text:bookmark-end text:name="direct_connector_-_holding_brake_-_cable-rzh_m_-114-ts"/></text:h>
      <text:p text:style-name="Text_20_body"><draw:frame draw:style-name="media" draw:name="4" text:anchor-type="as-char" draw:z-index="4" svg:width="17.568333333333cm" style:rel-width="100%" svg:height="11.244791666667cm" style:rel-height="scale"><draw:image xlink:href="Pictures/1240b8b9baba0777944e483dd91d4027.jpg" xlink:type="simple" xlink:show="embed" xlink:actuate="onLoad"/></draw:frame></text:p>
      <text:h text:style-name="Heading_20_2" text:outline-level="2"><text:bookmark-start text:name="__RefHeading___motor_with_frame_size_130_mm_8"/><text:bookmark-start text:name="motor_with_frame_size_130_mm"/>Motor with frame size 130 mm<text:bookmark-end text:name="__RefHeading___motor_with_frame_size_130_mm_8"/><text:bookmark-end text:name="motor_with_frame_size_130_mm"/></text:h>
      <text:h text:style-name="Heading_20_3" text:outline-level="3"><text:bookmark-start text:name="__RefHeading___aviation_connector_-_cable-rz_h_v1.1_v2.0_9"/><text:bookmark-start text:name="aviation_connector_-_cable-rz_h_v1.1_v2.0"/>Aviation connector - CABLE-RZ*H(V1.1/V2.0)<text:bookmark-end text:name="__RefHeading___aviation_connector_-_cable-rz_h_v1.1_v2.0_9"/><text:bookmark-end text:name="aviation_connector_-_cable-rz_h_v1.1_v2.0"/></text:h>
      <text:p text:style-name="Text_20_body"><draw:frame draw:style-name="media" draw:name="motor_cable_3.jpg Legend" text:anchor-type="as-char" draw:z-index="0" svg:width="17.4625cm" style:rel-width="100%"><draw:text-box><text:p text:style-name="legendcenter"><draw:frame draw:style-name="media" draw:name="motor_cable_3.jpg" text:anchor-type="as-char" draw:z-index="5" svg:width="17.4625cm" style:rel-width="100%" svg:height="12.647083333333cm" style:rel-height="scale"><draw:image xlink:href="Pictures/29387fce2281b2e1e4662e85b29cb975.jpg" xlink:type="simple" xlink:show="embed" xlink:actuate="onLoad"/></draw:frame>motor_cable_3.jpg</text:p></draw:text-box></draw:frame></text:p>
      <text:h text:style-name="Heading_20_3" text:outline-level="3"><text:bookmark-start text:name="__RefHeading___aviation_connector_-_holding_brake_-_cable-rzsh_m_-113-ts_10"/><text:bookmark-start text:name="aviation_connector_-_holding_brake_-_cable-rzsh_m_-113-ts"/>Aviation connector - holding brake - CABLE-RZSH*M*-113-TS<text:bookmark-end text:name="__RefHeading___aviation_connector_-_holding_brake_-_cable-rzsh_m_-113-ts_10"/><text:bookmark-end text:name="aviation_connector_-_holding_brake_-_cable-rzsh_m_-113-ts"/></text:h>
      <text:p text:style-name="Text_20_body"><draw:frame draw:style-name="media" draw:name="motor_cable_6.jpg Legend" text:anchor-type="as-char" draw:z-index="0" svg:width="17.647708333333cm" style:rel-width="100%"><draw:text-box><text:p text:style-name="legendcenter"><draw:frame draw:style-name="media" draw:name="motor_cable_6.jpg" text:anchor-type="as-char" draw:z-index="6" svg:width="17.647708333333cm" style:rel-width="100%" svg:height="12.329583333333cm" style:rel-height="scale"><draw:image xlink:href="Pictures/f58ab9f9cca6ac0d45752658bbbb2328.jpg" xlink:type="simple" xlink:show="embed" xlink:actuate="onLoad"/></draw:frame>motor_cable_6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4</meta:creation-date>
    <dc:creator>Generated</dc:creator>
    <dc:date>2026-09-08T09::59:04</dc:date>
    <dc:language>en-US</dc:language>
    <meta:editing-cycles>1</meta:editing-cycles>
    <meta:editing-duration>PT0S</meta:editing-duration>
    <dc:title>nl7_servo:cables</dc:title>
  </office:meta>
</office:document-meta>
</file>