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236b619df3554d3000201978ff5e4a.jpg"/>
  <manifest:file-entry manifest:media-type="image/jpeg" manifest:full-path="Pictures/4fbc65072448f045259d67a15d91dbbf.jpg"/>
  <manifest:file-entry manifest:media-type="image/jpeg" manifest:full-path="Pictures/50fff46122c207a92bd0b4ad6b8765ae.jpg"/>
  <manifest:file-entry manifest:media-type="image/jpeg" manifest:full-path="Pictures/a788dd9901e094c03c8b2762858a36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encoder_cables"/><text:bookmark-start text:name="__RefHeading___encoder_cables_1"/><text:bookmark-start text:name="encoder_cables"/>Encoder cables<text:bookmark-end text:name="__RefHeading___encoder_cables_1"/><text:bookmark-end text:name="encoder_cables"/></text:h>
      <text:h text:style-name="Heading_20_2" text:outline-level="2"><text:bookmark-start text:name="__RefHeading___motor_frame_size_80_mm_or_below_2"/><text:bookmark-start text:name="motor_frame_size_80_mm_or_below"/>Motor frame size 80 mm or below<text:bookmark-end text:name="__RefHeading___motor_frame_size_80_mm_or_below_2"/><text:bookmark-end text:name="motor_frame_size_80_mm_or_below"/></text:h>
      <text:h text:style-name="Heading_20_3" text:outline-level="3"><text:bookmark-start text:name="__RefHeading___amp_connector_-_cable-7bm_-z_v3.0_3"/><text:bookmark-start text:name="amp_connector_-_cable-7bm_-z_v3.0"/>AMP connector - CABLE-7BM*-Z(V3.0)<text:bookmark-end text:name="__RefHeading___amp_connector_-_cable-7bm_-z_v3.0_3"/><text:bookmark-end text:name="amp_connector_-_cable-7bm_-z_v3.0"/></text:h>
      <text:p text:style-name="Text_20_body"><draw:frame draw:style-name="media" draw:name="enc_cable_1.jpg Legend" text:anchor-type="as-char" draw:z-index="0" svg:width="17.594791666667cm" style:rel-width="100%"><draw:text-box><text:p text:style-name="legendcenter"><draw:frame draw:style-name="media" draw:name="enc_cable_1.jpg" text:anchor-type="as-char" draw:z-index="0" svg:width="17.594791666667cm" style:rel-width="100%" svg:height="11.668125cm" style:rel-height="scale"><draw:image xlink:href="Pictures/0e236b619df3554d3000201978ff5e4a.jpg" xlink:type="simple" xlink:show="embed" xlink:actuate="onLoad"/></draw:frame>enc_cable_1.jpg</text:p></draw:text-box></draw:frame></text:p>
      <text:h text:style-name="Heading_20_3" text:outline-level="3"><text:bookmark-start text:name="__RefHeading___aviation_connector_-_cable-7bm_-hh2_4"/><text:bookmark-start text:name="aviation_connector_-_cable-7bm_-hh2"/>Aviation connector - CABLE-7BM*-HH2<text:bookmark-end text:name="__RefHeading___aviation_connector_-_cable-7bm_-hh2_4"/><text:bookmark-end text:name="aviation_connector_-_cable-7bm_-hh2"/></text:h>
      <text:p text:style-name="Text_20_body"><draw:frame draw:style-name="media" draw:name="enc_cable_2.jpg Legend" text:anchor-type="as-char" draw:z-index="0" svg:width="17.62125cm" style:rel-width="100%"><draw:text-box><text:p text:style-name="legendcenter"><draw:frame draw:style-name="media" draw:name="enc_cable_2.jpg" text:anchor-type="as-char" draw:z-index="1" svg:width="17.62125cm" style:rel-width="100%" svg:height="9.68375cm" style:rel-height="scale"><draw:image xlink:href="Pictures/4fbc65072448f045259d67a15d91dbbf.jpg" xlink:type="simple" xlink:show="embed" xlink:actuate="onLoad"/></draw:frame>enc_cable_2.jpg</text:p></draw:text-box></draw:frame></text:p>
      <text:h text:style-name="Heading_20_3" text:outline-level="3"><text:bookmark-start text:name="__RefHeading___direct_connector_-_cable-bmah_m_-124-ts_-_absolute_encoder_5"/><text:bookmark-start text:name="direct_connector_-_cable-bmah_m_-124-ts_-_absolute_encoder"/>Direct connector - CABLE-BMAH*M*-124-TS - Absolute encoder<text:bookmark-end text:name="__RefHeading___direct_connector_-_cable-bmah_m_-124-ts_-_absolute_encoder_5"/><text:bookmark-end text:name="direct_connector_-_cable-bmah_m_-124-ts_-_absolute_encoder"/></text:h>
      <text:p text:style-name="Text_20_body"><draw:frame draw:style-name="media" draw:name="enc_cable_3.jpg Legend" text:anchor-type="as-char" draw:z-index="0" svg:width="17.700625cm" style:rel-width="100%"><draw:text-box><text:p text:style-name="legendcenter"><draw:frame draw:style-name="media" draw:name="enc_cable_3.jpg" text:anchor-type="as-char" draw:z-index="2" svg:width="17.700625cm" style:rel-width="100%" svg:height="12.012083333333cm" style:rel-height="scale"><draw:image xlink:href="Pictures/50fff46122c207a92bd0b4ad6b8765ae.jpg" xlink:type="simple" xlink:show="embed" xlink:actuate="onLoad"/></draw:frame>enc_cable_3.jpg</text:p></draw:text-box></draw:frame></text:p>
      <text:h text:style-name="Heading_20_2" text:outline-level="2"><text:bookmark-start text:name="__RefHeading___motor_frame_size_130_mm_6"/><text:bookmark-start text:name="motor_frame_size_130_mm"/>Motor frame size 130 mm<text:bookmark-end text:name="__RefHeading___motor_frame_size_130_mm_6"/><text:bookmark-end text:name="motor_frame_size_130_mm"/></text:h>
      <text:h text:style-name="Heading_20_3" text:outline-level="3"><text:bookmark-start text:name="__RefHeading___aviation_connector_-_cable-_bm_hz_v3.0_7"/><text:bookmark-start text:name="aviation_connector_-_cable-_bm_hz_v3.0"/>Aviation connector - CABLE-/BM*HZ(V3.0)<text:bookmark-end text:name="__RefHeading___aviation_connector_-_cable-_bm_hz_v3.0_7"/><text:bookmark-end text:name="aviation_connector_-_cable-_bm_hz_v3.0"/></text:h>
      <text:p text:style-name="Text_20_body"><draw:frame draw:style-name="media" draw:name="3" text:anchor-type="as-char" draw:z-index="3" svg:width="17.515416666667cm" style:rel-width="100%" svg:height="11.377083333333cm" style:rel-height="scale"><draw:image xlink:href="Pictures/a788dd9901e094c03c8b2762858a361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00</meta:creation-date>
    <dc:creator>Generated</dc:creator>
    <dc:date>2026-09-08T09::59:00</dc:date>
    <dc:language>en-US</dc:language>
    <meta:editing-cycles>1</meta:editing-cycles>
    <meta:editing-duration>PT0S</meta:editing-duration>
    <dc:title>nl7_servo:encoder_cables</dc:title>
  </office:meta>
</office:document-meta>
</file>