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6378d1c7b3aa3c27f720b5f33cb5d87.jpg"/>
  <manifest:file-entry manifest:media-type="image/jpeg" manifest:full-path="Pictures/c671345c4105026a2ecc645de51907e8.jpg"/>
  <manifest:file-entry manifest:media-type="image/jpeg" manifest:full-path="Pictures/a8f6a4ec0fa36a34977e5d434672918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l7_servo:ethercat"/><text:bookmark-start text:name="__RefHeading___ethercat_1"/><text:bookmark-start text:name="ethercat"/>EtherCAT<text:bookmark-end text:name="__RefHeading___ethercat_1"/><text:bookmark-end text:name="ethercat"/></text:h>
      <text:h text:style-name="Heading_20_2" text:outline-level="2"><text:bookmark-start text:name="__RefHeading___port_pinout_2"/><text:bookmark-start text:name="port_pinout"/>Port pinout<text:bookmark-end text:name="__RefHeading___port_pinout_2"/><text:bookmark-end text:name="port_pinout"/></text:h>
      <text:p text:style-name="Text_20_body">CN3 and CN4 are communication ports for EtherCAT protocol. LAN cable from master device will be connected to CN3 (IN) and CN4 (OUT) will be connected to the next slave device.</text:p>
      <text:p text:style-name="Text_20_body"><draw:frame draw:style-name="media" draw:name="ethercat_port.jpg Legend" text:anchor-type="as-char" draw:z-index="0" svg:width="15.875cm"><draw:text-box><text:p text:style-name="legendcenter"><draw:frame draw:style-name="media" draw:name="ethercat_port.jpg" text:anchor-type="as-char" draw:z-index="0" svg:width="15.875cm" svg:height="11.562291666667cm"><draw:image xlink:href="Pictures/f6378d1c7b3aa3c27f720b5f33cb5d87.jpg" xlink:type="simple" xlink:show="embed" xlink:actuate="onLoad"/></draw:frame>ethercat_port.jpg</text:p></draw:text-box></draw:frame></text:p>
      <text:p text:style-name="Text_20_body">Example of EtherCAT communication cable connections between master and slave devices</text:p>
      <text:p text:style-name="Text_20_body"><draw:frame draw:style-name="media" draw:name="1" text:anchor-type="as-char" draw:z-index="1" svg:width="15.875cm" svg:height="9.5514583333333cm"><draw:image xlink:href="Pictures/c671345c4105026a2ecc645de51907e8.jpg" xlink:type="simple" xlink:show="embed" xlink:actuate="onLoad"/></draw:frame></text:p>
      <text:h text:style-name="Heading_20_2" text:outline-level="2"><text:bookmark-start text:name="__RefHeading___configuration_file_3"/><text:bookmark-start text:name="configuration_file"/>Configuration File<text:bookmark-end text:name="__RefHeading___configuration_file_3"/><text:bookmark-end text:name="configuration_file"/></text:h>
      <text:p text:style-name="Text_20_body">XML File: <text:a xlink:type="simple" xlink:href="https://dokuwiki.nilab.at/lib/exe/fetch.php?media=nl7_servo:nl7_xml_file.zip" text:style-name="Internet_20_link" text:visited-style-name="Visited_20_Internet_20_Link">:nl7_servo:nl7_xml_file.zip</text:a></text:p>
      <text:p text:style-name="Text_20_body">4 Receive PDOs and 1 Transmitt PDO are available as standard configuration.</text:p>
      <text:p text:style-name="Text_20_body"><draw:frame draw:style-name="media" draw:name="pdos_nl7_drive.jpg Legend" text:anchor-type="as-char" draw:z-index="0" svg:width="21.166666666667cm" style:rel-width="100%"><draw:text-box><text:p text:style-name="legendcenter"><draw:frame draw:style-name="media" draw:name="pdos_nl7_drive.jpg" text:anchor-type="as-char" draw:z-index="2" svg:width="21.166666666667cm" style:rel-width="100%" svg:height="9.04875cm" style:rel-height="scale"><draw:image xlink:href="Pictures/a8f6a4ec0fa36a34977e5d4346729184.jpg" xlink:type="simple" xlink:show="embed" xlink:actuate="onLoad"/></draw:frame>pdos_nl7_drive.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7::43:48</meta:creation-date>
    <dc:creator>Generated</dc:creator>
    <dc:date>2026-09-08T07::43:48</dc:date>
    <dc:language>en-US</dc:language>
    <meta:editing-cycles>1</meta:editing-cycles>
    <meta:editing-duration>PT0S</meta:editing-duration>
    <dc:title>nl7_servo:ethercat</dc:title>
  </office:meta>
</office:document-meta>
</file>