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b11341f6fc2cc93013cee0aaa30456.png"/>
  <manifest:file-entry manifest:media-type="image/png" manifest:full-path="Pictures/17b48935905c6746fc4c2cf6d7ad6e67.png"/>
  <manifest:file-entry manifest:media-type="image/png" manifest:full-path="Pictures/7c531bb7e3ccd8ce335ab2062272701d.png"/>
  <manifest:file-entry manifest:media-type="image/png" manifest:full-path="Pictures/cc1ee9cd661f4e5c82cc7690cfd77a0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l7_servo:installation"/><text:bookmark-start text:name="__RefHeading___installation_1"/><text:bookmark-start text:name="installation"/>Installation<text:bookmark-end text:name="__RefHeading___installation_1"/><text:bookmark-end text:name="installation"/></text:h>
      <text:h text:style-name="Heading_20_2" text:outline-level="2"><text:bookmark-start text:name="__RefHeading___servo_drive_installation_environment_2"/><text:bookmark-start text:name="servo_drive_installation_environment"/>Servo drive installation environment<text:bookmark-end text:name="__RefHeading___servo_drive_installation_environment_2"/><text:bookmark-end text:name="servo_drive_installation_environment"/></text:h>
      <text:p text:style-name="Text_20_body"><draw:frame draw:style-name="media" draw:name="0" text:anchor-type="as-char" draw:z-index="0" svg:width="15.875cm" svg:height="3.8629166666667cm"><draw:image xlink:href="Pictures/84b11341f6fc2cc93013cee0aaa30456.png" xlink:type="simple" xlink:show="embed" xlink:actuate="onLoad"/></draw:frame></text:p>
      <text:h text:style-name="Heading_20_2" text:outline-level="2"><text:bookmark-start text:name="__RefHeading___servo_drive_dimension_3"/><text:bookmark-start text:name="servo_drive_dimension"/>Servo drive dimension<text:bookmark-end text:name="__RefHeading___servo_drive_dimension_3"/><text:bookmark-end text:name="servo_drive_dimension"/></text:h>
      <text:p text:style-name="Text_20_body"><draw:frame draw:style-name="media" draw:name="1" text:anchor-type="as-char" draw:z-index="1" svg:width="15.875cm" svg:height="12.991041666667cm"><draw:image xlink:href="Pictures/17b48935905c6746fc4c2cf6d7ad6e67.png" xlink:type="simple" xlink:show="embed" xlink:actuate="onLoad"/></draw:frame></text:p>
      <text:p text:style-name="Text_20_body"><draw:frame draw:style-name="media" draw:name="2" text:anchor-type="as-char" draw:z-index="2" svg:width="15.875cm" svg:height="21.007916666667cm"><draw:image xlink:href="Pictures/7c531bb7e3ccd8ce335ab2062272701d.png" xlink:type="simple" xlink:show="embed" xlink:actuate="onLoad"/></draw:frame></text:p>
      <text:h text:style-name="Heading_20_2" text:outline-level="2"><text:bookmark-start text:name="__RefHeading___space_requirement_for_installation_4"/><text:bookmark-start text:name="space_requirement_for_installation"/>Space requirement for installation<text:bookmark-end text:name="__RefHeading___space_requirement_for_installation_4"/><text:bookmark-end text:name="space_requirement_for_installation"/></text:h>
      <text:p text:style-name="Text_20_body">In order to ensure efficient heat dissipation, please leave at least 10mm installation space in between drivers. If drivers need to be mounted compactly, please leave at 1mm of installation space. Please keep in mind that under such conditions, the drivers can only run at 75% of actual load rate.</text:p>
      <text:p text:style-name="Text_20_body"><draw:frame draw:style-name="media" draw:name="3" text:anchor-type="as-char" draw:z-index="3" svg:width="15.875cm" svg:height="15.742708333333cm"><draw:image xlink:href="Pictures/cc1ee9cd661f4e5c82cc7690cfd77a02.png" xlink:type="simple" xlink:show="embed" xlink:actuate="onLoad"/></draw:frame></text:p>
      <text:h text:style-name="Heading_20_3" text:outline-level="3"><text:bookmark-start text:name="__RefHeading___installation_method_5"/><text:bookmark-start text:name="installation_method"/>Installation method<text:bookmark-end text:name="__RefHeading___installation_method_5"/><text:bookmark-end text:name="installation_method"/></text:h>
      <text:p text:style-name="Text_20_body">Please install the driver vertical to ground facing forward for better heat dissipation. Always install in rows and use heat insulation board to separate between rows. Cooling fans are recommended for drivers to achieve optimal performance.</text:p>
      <text:h text:style-name="Heading_20_3" text:outline-level="3"><text:bookmark-start text:name="__RefHeading___grounding_6"/><text:bookmark-start text:name="grounding"/>Grounding<text:bookmark-end text:name="__RefHeading___grounding_6"/><text:bookmark-end text:name="grounding"/></text:h>
      <text:p text:style-name="Text_20_body">PE terminals must be grounded to prevent electrocution hazard or electromagnetic interference.</text:p>
      <text:h text:style-name="Heading_20_3" text:outline-level="3"><text:bookmark-start text:name="__RefHeading___wiring_7"/><text:bookmark-start text:name="wiring"/>Wiring<text:bookmark-end text:name="__RefHeading___wiring_7"/><text:bookmark-end text:name="wiring"/></text:h>
      <text:p text:style-name="Text_20_body">Please ensure there is no liquid around the wiring and connectors as liquid leakage may cause serious damage to the driver(s).</text:p>
      <text:h text:style-name="Heading_20_3" text:outline-level="3"><text:bookmark-start text:name="__RefHeading___rj45_port_cover_8"/><text:bookmark-start text:name="rj45_port_cover"/>RJ45 port cover<text:bookmark-end text:name="__RefHeading___rj45_port_cover_8"/><text:bookmark-end text:name="rj45_port_cover"/></text:h>
      <text:p text:style-name="Text_20_body">Please cover unconnected RJ45 port(s) on top of the driver to prevent dust or liquid from damaging the ports.</text:p>
      <text:h text:style-name="Heading_20_3" text:outline-level="3"><text:bookmark-start text:name="__RefHeading___battery_kit_9"/><text:bookmark-start text:name="battery_kit"/>Battery kit<text:bookmark-end text:name="__RefHeading___battery_kit_9"/><text:bookmark-end text:name="battery_kit"/></text:h>
      <text:p text:style-name="Text_20_body">If there is a need for battery kit, please remember to leave a room in the electrical cabinet for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9::59:36</meta:creation-date>
    <dc:creator>Generated</dc:creator>
    <dc:date>2026-09-08T09::59:36</dc:date>
    <dc:language>en-US</dc:language>
    <meta:editing-cycles>1</meta:editing-cycles>
    <meta:editing-duration>PT0S</meta:editing-duration>
    <dc:title>nl7_servo:installation</dc:title>
  </office:meta>
</office:document-meta>
</file>