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003caaea61ef0db4d40d0d269804b7.jpg"/>
  <manifest:file-entry manifest:media-type="image/jpeg" manifest:full-path="Pictures/7660fefd31aa6f9eaeaf818ea2d6eebe.jpg"/>
  <manifest:file-entry manifest:media-type="image/jpeg" manifest:full-path="Pictures/051aa38bc227a1afbd6fc29cf2ce6b81.jpg"/>
  <manifest:file-entry manifest:media-type="image/jpeg" manifest:full-path="Pictures/7e9eb2579661baaaaee67dd2ef03fea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io_circuits"/><text:bookmark-start text:name="__RefHeading___input_output_circuits_1"/><text:bookmark-start text:name="input_output_circuits"/>Input / Output Circuits<text:bookmark-end text:name="__RefHeading___input_output_circuits_1"/><text:bookmark-end text:name="input_output_circuits"/></text:h>
      <text:h text:style-name="Heading_20_2" text:outline-level="2"><text:bookmark-start text:name="__RefHeading___common_input_circuit_2"/><text:bookmark-start text:name="common_input_circuit"/>Common Input circuit<text:bookmark-end text:name="__RefHeading___common_input_circuit_2"/><text:bookmark-end text:name="common_input_circuit"/></text:h>
      <text:p text:style-name="Text_20_body">The internal circuit of common input is a bidirectional optocoupler which supports common anode and common cathode configurations. There are 2 types of outputs from master device: Relay output and Open Collector output as shown below.</text:p>
      <text:p text:style-name="Text_20_body"><draw:frame draw:style-name="media" draw:name="io_1.jpg Legend" text:anchor-type="as-char" draw:z-index="0" svg:width="17.224375cm" style:rel-width="100%"><draw:text-box><text:p text:style-name="legendcenter"><draw:frame draw:style-name="media" draw:name="io_1.jpg" text:anchor-type="as-char" draw:z-index="0" svg:width="17.224375cm" style:rel-width="100%" svg:height="13.070416666667cm" style:rel-height="scale"><draw:image xlink:href="Pictures/8e003caaea61ef0db4d40d0d269804b7.jpg" xlink:type="simple" xlink:show="embed" xlink:actuate="onLoad"/></draw:frame>io_1.jpg</text:p></draw:text-box></draw:frame></text:p>
      <text:h text:style-name="Heading_20_2" text:outline-level="2"><text:bookmark-start text:name="__RefHeading___common_output_circuit_3"/><text:bookmark-start text:name="common_output_circuit"/>Common output circuit<text:bookmark-end text:name="__RefHeading___common_output_circuit_3"/><text:bookmark-end text:name="common_output_circuit"/></text:h>
      <text:p text:style-name="Text_20_body">There are 3 common outputs: DO1 and DO2 are single-ended, sharing a common power supply ground terminal; DO3+/DO3- is double-ended, having an isolated 24v power supply.</text:p>
      <text:p text:style-name="Text_20_body"><draw:frame draw:style-name="media" draw:name="io_2.jpg Legend" text:anchor-type="as-char" draw:z-index="0" svg:width="17.330208333333cm" style:rel-width="100%"><draw:text-box><text:p text:style-name="legendcenter"><draw:frame draw:style-name="media" draw:name="io_2.jpg" text:anchor-type="as-char" draw:z-index="1" svg:width="17.330208333333cm" style:rel-width="100%" svg:height="18.944166666667cm" style:rel-height="scale"><draw:image xlink:href="Pictures/7660fefd31aa6f9eaeaf818ea2d6eebe.jpg" xlink:type="simple" xlink:show="embed" xlink:actuate="onLoad"/></draw:frame>io_2.jpg</text:p></draw:text-box></draw:frame></text:p>
      <text:list text:style-name="List_20_1" text:continue-numbering="false">
        <text:list-item>
          <text:p text:style-name="List_20_1_Content_First"> Power supply is provided by user. Please be aware that reversed power supply polarity might cause damage to the driver.</text:p>
        </text:list-item>
        <text:list-item>
          <text:p text:style-name="List_20_1_Content"> When it is an open collector output, max current: 50mA, max supplying voltage: 25V. Please ensure the switching power supply fulfills the conditions.</text:p>
        </text:list-item>
        <text:list-item>
          <text:p text:style-name="List_20_1_Content_Last"> if the load is an inductive load such as a relay, please connect a flyback diode in parallel in reverse. A wrong installation of the flyback diode might cause damage to the driver.</text:p>
        </text:list-item>
      </text:list>
      <text:h text:style-name="Heading_20_2" text:outline-level="2"><text:bookmark-start text:name="__RefHeading___probe_input_circuit_4"/><text:bookmark-start text:name="probe_input_circuit"/>Probe input circuit<text:bookmark-end text:name="__RefHeading___probe_input_circuit_4"/><text:bookmark-end text:name="probe_input_circuit"/></text:h>
      <text:p text:style-name="Text_20_body">The internal circuit of probe input is a unidirectional optocoupler. Please be aware of the polarity of the terminal when connecting the cables.</text:p>
      <text:p text:style-name="Text_20_body"><draw:frame draw:style-name="media" draw:name="2" text:anchor-type="as-char" draw:z-index="2" svg:width="8.5989583333333cm" style:rel-width="100%" svg:height="4.8947916666667cm" style:rel-height="scale"><draw:image xlink:href="Pictures/051aa38bc227a1afbd6fc29cf2ce6b81.jpg" xlink:type="simple" xlink:show="embed" xlink:actuate="onLoad"/></draw:frame></text:p>
      <text:h text:style-name="Heading_20_2" text:outline-level="2"><text:bookmark-start text:name="__RefHeading___digital_input_signal_function_configuration_5"/><text:bookmark-start text:name="digital_input_signal_function_configuration"/>Digital input signal function configuration<text:bookmark-end text:name="__RefHeading___digital_input_signal_function_configuration_5"/><text:bookmark-end text:name="digital_input_signal_function_configuration"/></text:h>
      <text:p text:style-name="Text_20_body"><draw:frame draw:style-name="media" draw:name="3" text:anchor-type="as-char" draw:z-index="3" svg:width="18.494375cm" style:rel-width="100%" svg:height="6.7204166666667cm" style:rel-height="scale"><draw:image xlink:href="Pictures/7e9eb2579661baaaaee67dd2ef03fea2.jpg" xlink:type="simple" xlink:show="embed" xlink:actuate="onLoad"/></draw:frame></text:p>
      <text:p text:style-name="Text_20_body">When limit switch or emergency stop is used, POT, NOT and E-STOP signal will be normally close (NC) by default. Please make sure there is no safety concern if these signals need to be set to normally open (NO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07</meta:creation-date>
    <dc:creator>Generated</dc:creator>
    <dc:date>2026-09-08T10::00:07</dc:date>
    <dc:language>en-US</dc:language>
    <meta:editing-cycles>1</meta:editing-cycles>
    <meta:editing-duration>PT0S</meta:editing-duration>
    <dc:title>nl7_servo:io_circuits</dc:title>
  </office:meta>
</office:document-meta>
</file>