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8a027866231665f022dde60ea47a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motion_studio"/><text:bookmark-start text:name="__RefHeading___motion_studio_software_1"/><text:bookmark-start text:name="motion_studio_software"/>Motion Studio Software<text:bookmark-end text:name="__RefHeading___motion_studio_software_1"/><text:bookmark-end text:name="motion_studio_software"/></text:h>
      <text:p text:style-name="Text_20_body">Commisioning software for NL7 servo drive can be downloaded here:<text:a xlink:type="simple" xlink:href="https://www.nilab.at/download/motion-studio-for-nl7-servo-drive/?wpdmdl=7046&amp;refresh=65f065ac8c2691710253484" text:style-name="Internet_20_link" text:visited-style-name="Visited_20_Internet_20_Link">https://www.nilab.at/download/motion-studio-for-nl7-servo-drive/?wpdmdl=7046&amp;refresh=65f065ac8c2691710253484</text:a></text:p>
      <text:p text:style-name="Text_20_body"><draw:frame draw:style-name="media" draw:name="0" text:anchor-type="as-char" draw:z-index="0" svg:width="21.166666666667cm" style:rel-width="100%" svg:height="11.377083333333cm" style:rel-height="scale"><draw:image xlink:href="Pictures/d18a027866231665f022dde60ea47a5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9:46</meta:creation-date>
    <dc:creator>Generated</dc:creator>
    <dc:date>2026-09-08T12::49:46</dc:date>
    <dc:language>en-US</dc:language>
    <meta:editing-cycles>1</meta:editing-cycles>
    <meta:editing-duration>PT0S</meta:editing-duration>
    <dc:title>nl7_servo:motion_studio</dc:title>
  </office:meta>
</office:document-meta>
</file>