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20ee5957b7b7130d13e1012896c7ee.jpg"/>
  <manifest:file-entry manifest:media-type="image/jpeg" manifest:full-path="Pictures/4b33fdd633b044181a6f9792830a31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ports_connectors"/><text:bookmark-start text:name="__RefHeading___ports_and_connectors_1"/><text:bookmark-start text:name="ports_and_connectors"/>Ports and connectors<text:bookmark-end text:name="__RefHeading___ports_and_connectors_1"/><text:bookmark-end text:name="ports_and_connectors"/></text:h>
      <text:h text:style-name="Heading_20_2" text:outline-level="2"><text:bookmark-start text:name="__RefHeading___nl7-ec_f_230vac_servo_drive_2"/><text:bookmark-start text:name="nl7-ec_f_230vac_servo_drive"/>NL7-EC F 230VAC Servo Drive<text:bookmark-end text:name="__RefHeading___nl7-ec_f_230vac_servo_drive_2"/><text:bookmark-end text:name="nl7-ec_f_230vac_servo_drive"/></text:h>
      <text:p text:style-name="Text_20_body"><draw:frame draw:style-name="media" draw:name="conn_1.jpg Legend" text:anchor-type="as-char" draw:z-index="0" svg:width="17.197916666667cm" style:rel-width="100%"><draw:text-box><text:p text:style-name="legendcenter"><draw:frame draw:style-name="media" draw:name="conn_1.jpg" text:anchor-type="as-char" draw:z-index="0" svg:width="17.197916666667cm" style:rel-width="100%" svg:height="12.647083333333cm" style:rel-height="scale"><draw:image xlink:href="Pictures/2c20ee5957b7b7130d13e1012896c7ee.jpg" xlink:type="simple" xlink:show="embed" xlink:actuate="onLoad"/></draw:frame>conn_1.jpg</text:p></draw:text-box></draw:frame></text:p>
      <text:h text:style-name="Heading_20_2" text:outline-level="2"><text:bookmark-start text:name="__RefHeading___nl7-ecft_400vac_servo_drive_3"/><text:bookmark-start text:name="nl7-ecft_400vac_servo_drive"/>NL7-ECFT 400VAC Servo Drive<text:bookmark-end text:name="__RefHeading___nl7-ecft_400vac_servo_drive_3"/><text:bookmark-end text:name="nl7-ecft_400vac_servo_drive"/></text:h>
      <text:p text:style-name="Text_20_body"><draw:frame draw:style-name="media" draw:name="1" text:anchor-type="as-char" draw:z-index="1" svg:width="17.197916666667cm" style:rel-width="100%" svg:height="14.022916666667cm" style:rel-height="scale"><draw:image xlink:href="Pictures/4b33fdd633b044181a6f9792830a313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02:12</meta:creation-date>
    <dc:creator>Generated</dc:creator>
    <dc:date>2026-09-08T11::02:12</dc:date>
    <dc:language>en-US</dc:language>
    <meta:editing-cycles>1</meta:editing-cycles>
    <meta:editing-duration>PT0S</meta:editing-duration>
    <dc:title>nl7_servo:ports_connectors</dc:title>
  </office:meta>
</office:document-meta>
</file>