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9589c046c0a484d3172bdd5a6780c4e.jpg"/>
  <manifest:file-entry manifest:media-type="image/jpeg" manifest:full-path="Pictures/d38704ce9f10535c44b40708c115ab0f.jpg"/>
  <manifest:file-entry manifest:media-type="image/jpeg" manifest:full-path="Pictures/46fe7c0e4f2d031d68a3f61bc122cafe.jpg"/>
  <manifest:file-entry manifest:media-type="image/jpeg" manifest:full-path="Pictures/9700c35f4b9e7c4238b8c75d60ba772d.jpg"/>
  <manifest:file-entry manifest:media-type="image/jpeg" manifest:full-path="Pictures/b96a5452651124444c4bfe780f9befe1.jpg"/>
  <manifest:file-entry manifest:media-type="image/jpeg" manifest:full-path="Pictures/02986348da0cc43af3983948e94439c2.jpg"/>
  <manifest:file-entry manifest:media-type="image/jpeg" manifest:full-path="Pictures/67966b67eb7ee33ecc03ed5b8e5273ce.jpg"/>
  <manifest:file-entry manifest:media-type="image/jpeg" manifest:full-path="Pictures/e7cd3be7fcd9cbbab5ac4e15fda65550.jpg"/>
  <manifest:file-entry manifest:media-type="image/jpeg" manifest:full-path="Pictures/0890645c3bc0fdee2e951d037ce765db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l7_servo:probe_function"/><text:bookmark-start text:name="__RefHeading___probe_function_1"/><text:bookmark-start text:name="probe_function"/>Probe function<text:bookmark-end text:name="__RefHeading___probe_function_1"/><text:bookmark-end text:name="probe_function"/></text:h>
      <text:p text:style-name="Text_20_body"><draw:frame draw:style-name="media" draw:name="probe_f.jpg Legend" text:anchor-type="as-char" draw:z-index="0" svg:width="16.166041666667cm"><draw:text-box><text:p text:style-name="legendcenter"><draw:frame draw:style-name="media" draw:name="probe_f.jpg" text:anchor-type="as-char" draw:z-index="0" svg:width="16.166041666667cm" svg:height="6.50875cm"><draw:image xlink:href="Pictures/59589c046c0a484d3172bdd5a6780c4e.jpg" xlink:type="simple" xlink:show="embed" xlink:actuate="onLoad"/></draw:frame>probe_f.jpg</text:p></draw:text-box></draw:frame></text:p>
      <text:p text:style-name="Text_20_body">When using EXT1 or EXT2 as probe, please set as following:</text:p>
      <text:p text:style-name="Text_20_body">a）Set polarity of EXT 1 or EXT 2 as probe. Set the level polarity of the probes using 0x2007 / Pr0.07. Bit 0 for EXT1 signal, bit 1 for EXT2 signal</text:p>
      <text:p text:style-name="Text_20_body">b）Probe function is set through 0x60B8 (Bit 0-7 is for probe 1, bit8-15 is for probe 2). Functions including activation trigger signal selection, triggering mode and triggering signal edge.</text:p>
      <text:p text:style-name="Text_20_body">Please take note:</text:p>
      <text:p text:style-name="Text_20_body">（i）Triggering mode: Single trigger, rising signal edge = valid; triggering mode:</text:p>
      <text:p text:style-name="Text_20_body">Continuous trigger, rising and falling edge = valid</text:p>
      <text:p text:style-name="Text_20_body">（ii） After activation, trigger signal selection, triggering signal edge settings, counter will</text:p>
      <text:p text:style-name="Text_20_body">be reset and 0x60B9 status will change as well.</text:p>
      <text:p text:style-name="Text_20_body">（iii）Probe signal level is shown in 60FD: EXT1 → bit 26, EXT2 → bit 27.</text:p>
      <text:h text:style-name="Heading_20_2" text:outline-level="2"><text:bookmark-start text:name="__RefHeading___relevant_objects_2"/><text:bookmark-start text:name="relevant_objects"/>Relevant objects<text:bookmark-end text:name="__RefHeading___relevant_objects_2"/><text:bookmark-end text:name="relevant_objects"/></text:h>
      <text:p text:style-name="Text_20_body"><draw:frame draw:style-name="media" draw:name="probe_f1.jpg Legend" text:anchor-type="as-char" draw:z-index="0" svg:width="18.203333333333cm" style:rel-width="100%"><draw:text-box><text:p text:style-name="legendcenter"><draw:frame draw:style-name="media" draw:name="probe_f1.jpg" text:anchor-type="as-char" draw:z-index="1" svg:width="18.203333333333cm" style:rel-width="100%" svg:height="14.234583333333cm" style:rel-height="scale"><draw:image xlink:href="Pictures/d38704ce9f10535c44b40708c115ab0f.jpg" xlink:type="simple" xlink:show="embed" xlink:actuate="onLoad"/></draw:frame>probe_f1.jpg</text:p></draw:text-box></draw:frame></text:p>
      <text:h text:style-name="Heading_20_2" text:outline-level="2"><text:bookmark-start text:name="__RefHeading___signal_input_of_ext1_and_ext2_3"/><text:bookmark-start text:name="signal_input_of_ext1_and_ext2"/>Signal input of EXT1 and EXT2<text:bookmark-end text:name="__RefHeading___signal_input_of_ext1_and_ext2_3"/><text:bookmark-end text:name="signal_input_of_ext1_and_ext2"/></text:h>
      <text:p text:style-name="Text_20_body">EXT1：Pin1 and Pin5 of CN1 terminal<text:line-break/>
EXT2：Pin2 and Pin6 of CN1 terminal</text:p>
      <text:h text:style-name="Heading_20_2" text:outline-level="2"><text:bookmark-start text:name="__RefHeading___probe_control_word_60b8h_4"/><text:bookmark-start text:name="probe_control_word_60b8h"/>Probe control Word 60B8h<text:bookmark-end text:name="__RefHeading___probe_control_word_60b8h_4"/><text:bookmark-end text:name="probe_control_word_60b8h"/></text:h>
      <text:p text:style-name="Text_20_body"><draw:frame draw:style-name="media" draw:name="probe_f2.jpg Legend" text:anchor-type="as-char" draw:z-index="0" svg:width="18.944166666667cm" style:rel-width="100%"><draw:text-box><text:p text:style-name="legendcenter"><draw:frame draw:style-name="media" draw:name="probe_f2.jpg" text:anchor-type="as-char" draw:z-index="2" svg:width="18.944166666667cm" style:rel-width="100%" svg:height="5.3445833333333cm" style:rel-height="scale"><draw:image xlink:href="Pictures/46fe7c0e4f2d031d68a3f61bc122cafe.jpg" xlink:type="simple" xlink:show="embed" xlink:actuate="onLoad"/></draw:frame>probe_f2.jpg</text:p></draw:text-box></draw:frame></text:p>
      <text:p text:style-name="Text_20_body"><draw:frame draw:style-name="media" draw:name="probe_f3.jpg Legend" text:anchor-type="as-char" draw:z-index="0" svg:width="19.05cm" style:rel-width="100%"><draw:text-box><text:p text:style-name="legendcenter"><draw:frame draw:style-name="media" draw:name="probe_f3.jpg" text:anchor-type="as-char" draw:z-index="3" svg:width="19.05cm" style:rel-width="100%" svg:height="7.7522916666667cm" style:rel-height="scale"><draw:image xlink:href="Pictures/9700c35f4b9e7c4238b8c75d60ba772d.jpg" xlink:type="simple" xlink:show="embed" xlink:actuate="onLoad"/></draw:frame>probe_f3.jpg</text:p></draw:text-box></draw:frame></text:p>
      <text:h text:style-name="Heading_20_2" text:outline-level="2"><text:bookmark-start text:name="__RefHeading___probe_status_word_60b9h_5"/><text:bookmark-start text:name="probe_status_word_60b9h"/>Probe Status Word 60B9h<text:bookmark-end text:name="__RefHeading___probe_status_word_60b9h_5"/><text:bookmark-end text:name="probe_status_word_60b9h"/></text:h>
      <text:p text:style-name="Text_20_body"><draw:frame draw:style-name="media" draw:name="probe_f5.jpg Legend" text:anchor-type="as-char" draw:z-index="0" svg:width="18.388541666667cm" style:rel-width="100%"><draw:text-box><text:p text:style-name="legendcenter"><draw:frame draw:style-name="media" draw:name="probe_f5.jpg" text:anchor-type="as-char" draw:z-index="4" svg:width="18.388541666667cm" style:rel-width="100%" svg:height="8.9958333333333cm" style:rel-height="scale"><draw:image xlink:href="Pictures/b96a5452651124444c4bfe780f9befe1.jpg" xlink:type="simple" xlink:show="embed" xlink:actuate="onLoad"/></draw:frame>probe_f5.jpg</text:p></draw:text-box></draw:frame></text:p>
      <text:h text:style-name="Heading_20_2" text:outline-level="2"><text:bookmark-start text:name="__RefHeading___latch_position_register_6"/><text:bookmark-start text:name="latch_position_register"/>Latch Position Register<text:bookmark-end text:name="__RefHeading___latch_position_register_6"/><text:bookmark-end text:name="latch_position_register"/></text:h>
      <text:p text:style-name="Text_20_body"><draw:frame draw:style-name="media" draw:name="probe_f6.jpg Legend" text:anchor-type="as-char" draw:z-index="0" svg:width="15.028333333333cm"><draw:text-box><text:p text:style-name="legendcenter"><draw:frame draw:style-name="media" draw:name="probe_f6.jpg" text:anchor-type="as-char" draw:z-index="5" svg:width="15.028333333333cm" svg:height="3.7835416666667cm"><draw:image xlink:href="Pictures/02986348da0cc43af3983948e94439c2.jpg" xlink:type="simple" xlink:show="embed" xlink:actuate="onLoad"/></draw:frame>probe_f6.jpg</text:p></draw:text-box></draw:frame></text:p>
      <text:h text:style-name="Heading_20_2" text:outline-level="2"><text:bookmark-start text:name="__RefHeading___latch_counter_register_7"/><text:bookmark-start text:name="latch_counter_register"/>Latch Counter Register<text:bookmark-end text:name="__RefHeading___latch_counter_register_7"/><text:bookmark-end text:name="latch_counter_register"/></text:h>
      <text:p text:style-name="Text_20_body"><draw:frame draw:style-name="media" draw:name="probe_f_7.jpg Legend" text:anchor-type="as-char" draw:z-index="0" svg:width="15.372291666667cm"><draw:text-box><text:p text:style-name="legendcenter"><draw:frame draw:style-name="media" draw:name="probe_f_7.jpg" text:anchor-type="as-char" draw:z-index="6" svg:width="15.372291666667cm" svg:height="3.8364583333333cm"><draw:image xlink:href="Pictures/67966b67eb7ee33ecc03ed5b8e5273ce.jpg" xlink:type="simple" xlink:show="embed" xlink:actuate="onLoad"/></draw:frame>probe_f_7.jpg</text:p></draw:text-box></draw:frame></text:p>
      <text:h text:style-name="Heading_20_2" text:outline-level="2"><text:bookmark-start text:name="__RefHeading___probe_mode_8"/><text:bookmark-start text:name="probe_mode"/>Probe mode<text:bookmark-end text:name="__RefHeading___probe_mode_8"/><text:bookmark-end text:name="probe_mode"/></text:h>
      <text:p text:style-name="Text_20_body">Set bit1/bit9 of 60B8h (Probe mode), 0 = Single trigger mode, 1 = Continuous trigger mode.</text:p>
      <text:p text:style-name="Text_20_body">（1）Single trigger mode</text:p>
      <text:p text:style-name="Text_20_body">Triggers only when the trigger signal is valid for the first time. In order to latch the position, users need to set bit0/bit8 of 60B8h to 0, then set bit0/bit8 of 60B8h to 1. The sequence diagram is as shown below:</text:p>
      <text:p text:style-name="Text_20_body"><draw:frame draw:style-name="media" draw:name="probe_f_8.jpg Legend" text:anchor-type="as-char" draw:z-index="0" svg:width="15.742708333333cm"><draw:text-box><text:p text:style-name="legendcenter"><draw:frame draw:style-name="media" draw:name="probe_f_8.jpg" text:anchor-type="as-char" draw:z-index="7" svg:width="15.742708333333cm" svg:height="11.90625cm"><draw:image xlink:href="Pictures/e7cd3be7fcd9cbbab5ac4e15fda65550.jpg" xlink:type="simple" xlink:show="embed" xlink:actuate="onLoad"/></draw:frame>probe_f_8.jpg</text:p></draw:text-box></draw:frame></text:p>
      <text:p text:style-name="Text_20_body">（2）Continuous trigger mode</text:p>
      <text:p text:style-name="Text_20_body">The data saved from signal triggering will be saved until the next trigger signal. Enabling the probe again is not needed. Sequence diagram as shown below:</text:p>
      <text:p text:style-name="Text_20_body"><draw:frame draw:style-name="media" draw:name="8" text:anchor-type="as-char" draw:z-index="8" svg:width="16.377708333333cm" svg:height="10.609791666667cm"><draw:image xlink:href="Pictures/0890645c3bc0fdee2e951d037ce765db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8T03::27:21</meta:creation-date>
    <dc:creator>Generated</dc:creator>
    <dc:date>2026-09-08T03::27:21</dc:date>
    <dc:language>en-US</dc:language>
    <meta:editing-cycles>1</meta:editing-cycles>
    <meta:editing-duration>PT0S</meta:editing-duration>
    <dc:title>nl7_servo:probe_function</dc:title>
  </office:meta>
</office:document-meta>
</file>