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282dab40a41fde397d7e93ee94694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signal_port"/><text:bookmark-start text:name="__RefHeading___i_o_signal_port_-_cn1_1"/><text:bookmark-start text:name="i_o_signal_port_-_cn1"/>I/O Signal Port - CN1<text:bookmark-end text:name="__RefHeading___i_o_signal_port_-_cn1_1"/><text:bookmark-end text:name="i_o_signal_port_-_cn1"/></text:h>
      <text:p text:style-name="Text_20_body">CN1 connector is a 16-pin spring loaded connector.</text:p>
      <text:p text:style-name="Text_20_body"><draw:frame draw:style-name="media" draw:name="signal_port.jpg Legend" text:anchor-type="as-char" draw:z-index="0" svg:width="15.875cm"><draw:text-box><text:p text:style-name="legendcenter"><draw:frame draw:style-name="media" draw:name="signal_port.jpg" text:anchor-type="as-char" draw:z-index="0" svg:width="15.875cm" svg:height="11.509375cm"><draw:image xlink:href="Pictures/e282dab40a41fde397d7e93ee9469461.jpg" xlink:type="simple" xlink:show="embed" xlink:actuate="onLoad"/></draw:frame>signal_port.jpg</text:p></draw:text-box></draw:frame></text:p>
      <text:h text:style-name="Heading_20_2" text:outline-level="2"><text:bookmark-start text:name="__RefHeading___selection_of_i_o_signal_cable_2"/><text:bookmark-start text:name="selection_of_i_o_signal_cable"/>Selection of I/O signal cable<text:bookmark-end text:name="__RefHeading___selection_of_i_o_signal_cable_2"/><text:bookmark-end text:name="selection_of_i_o_signal_cable"/></text:h>
      <text:p text:style-name="Text_20_body">To ensure I/O signal to not be affected by electromagnetic interference, a shielded twisted pair cable is recommended for this application.</text:p>
      <text:list text:style-name="List_20_1" text:continue-numbering="false">
        <text:list-item>
          <text:p text:style-name="List_20_1_Content_First"> Wire diameter ≥ 0.14mm2, foil shielded should be connected to PE terminal.</text:p>
        </text:list-item>
        <text:list-item>
          <text:p text:style-name="List_20_1_Content"> Wire length should be as short as possible, not more than 3m.</text:p>
        </text:list-item>
        <text:list-item>
          <text:p text:style-name="List_20_1_Content"> Install a surge suppressor in feedback circuit; flyback diode inversely connected in parallel in DC coil and capacitor connected in parallel in AC coil.</text:p>
        </text:list-item>
        <text:list-item>
          <text:p text:style-name="List_20_1_Content"> Recommended wire gauge: 24 - 26AWG</text:p>
        </text:list-item>
        <text:list-item>
          <text:p text:style-name="List_20_1_Content"> I/O signal included DI, DO and relay output signal</text:p>
        </text:list-item>
        <text:list-item>
          <text:p text:style-name="List_20_1_Content_Last"> Please keep 30cm away from main power supply cable or motor power cable to avoid electromagnetic interferen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51:59</meta:creation-date>
    <dc:creator>Generated</dc:creator>
    <dc:date>2026-09-08T11::51:59</dc:date>
    <dc:language>en-US</dc:language>
    <meta:editing-cycles>1</meta:editing-cycles>
    <meta:editing-duration>PT0S</meta:editing-duration>
    <dc:title>nl7_servo:signal_port</dc:title>
  </office:meta>
</office:document-meta>
</file>