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99ace0dc0236d4e2ed76810d282214d.jpg"/>
  <manifest:file-entry manifest:media-type="image/jpeg" manifest:full-path="Pictures/5daec5067eca1858991067b5ec70509a.jpg"/>
  <manifest:file-entry manifest:media-type="image/jpeg" manifest:full-path="Pictures/2ab1506c82127dd6ec06eef3f503e92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7_servo:wiring"/><text:bookmark-start text:name="__RefHeading___wiring_diagram_1"/><text:bookmark-start text:name="wiring_diagram"/>Wiring Diagram<text:bookmark-end text:name="__RefHeading___wiring_diagram_1"/><text:bookmark-end text:name="wiring_diagram"/></text:h>
      <text:h text:style-name="Heading_20_2" text:outline-level="2"><text:bookmark-start text:name="__RefHeading___how_to_fix_wire_cables_into_connector_2"/><text:bookmark-start text:name="how_to_fix_wire_cables_into_connector"/>How to fix wire cables into connector<text:bookmark-end text:name="__RefHeading___how_to_fix_wire_cables_into_connector_2"/><text:bookmark-end text:name="how_to_fix_wire_cables_into_connector"/></text:h>
      <text:p text:style-name="Text_20_body"><draw:frame draw:style-name="media" draw:name="how_to_fix.jpg Legend" text:anchor-type="as-char" draw:z-index="0" svg:width="17.145cm" style:rel-width="100%"><draw:text-box><text:p text:style-name="legendcenter"><draw:frame draw:style-name="media" draw:name="how_to_fix.jpg" text:anchor-type="as-char" draw:z-index="0" svg:width="17.145cm" style:rel-width="100%" svg:height="5.0535416666667cm" style:rel-height="scale"><draw:image xlink:href="Pictures/699ace0dc0236d4e2ed76810d282214d.jpg" xlink:type="simple" xlink:show="embed" xlink:actuate="onLoad"/></draw:frame>how_to_fix.jpg</text:p></draw:text-box></draw:frame></text:p>
      <text:h text:style-name="Heading_20_2" text:outline-level="2"><text:bookmark-start text:name="__RefHeading___vac_version_3"/><text:bookmark-start text:name="vac_version"/>230VAC Version<text:bookmark-end text:name="__RefHeading___vac_version_3"/><text:bookmark-end text:name="vac_version"/></text:h>
      <text:p text:style-name="Text_20_body"><draw:frame draw:style-name="media" draw:name="1" text:anchor-type="as-char" draw:z-index="1" svg:width="15.901458333333cm" svg:height="23.124583333333cm"><draw:image xlink:href="Pictures/5daec5067eca1858991067b5ec70509a.jpg" xlink:type="simple" xlink:show="embed" xlink:actuate="onLoad"/></draw:frame></text:p>
      <text:p text:style-name="Text_20_body">NL7-RS series servo drive supports single phase and three phase 220VAC. Only driver with power rating above 1500W supports three phase 220VAC.</text:p>
      <text:list text:style-name="List_20_1" text:continue-numbering="false">
        <text:list-item>
          <text:p text:style-name="List_20_1_Content_First"> Please use a circuit breaker for the main power supply to prevent damage to the product or machine.</text:p>
        </text:list-item>
        <text:list-item>
          <text:p text:style-name="List_20_1_Content"> Please do not use a contactor in connection to servo motor as it may not withstand a sudden surge of operating voltage.</text:p>
        </text:list-item>
        <text:list-item>
          <text:p text:style-name="List_20_1_Content_Last"> Please take note of the capacity when connect to a 24VDC switching power supply, especially if power supply is shared between multiple components. Insufficient supply current will cause failure in holding brake functions.</text:p>
        </text:list-item>
      </text:list>
      <text:h text:style-name="Heading_20_2" text:outline-level="2"><text:bookmark-start text:name="__RefHeading___vac_version_4"/><text:bookmark-start text:name="vac_version1"/>380VAC Version<text:bookmark-end text:name="__RefHeading___vac_version_4"/><text:bookmark-end text:name="vac_version1"/></text:h>
      <text:p text:style-name="Text_20_body"><draw:frame draw:style-name="media" draw:name="2" text:anchor-type="as-char" draw:z-index="2" svg:width="18.520833333333cm" style:rel-width="100%" svg:height="23.1775cm" style:rel-height="scale"><draw:image xlink:href="Pictures/2ab1506c82127dd6ec06eef3f503e928.jpg" xlink:type="simple" xlink:show="embed" xlink:actuate="onLoad"/></draw:frame></text:p>
      <text:list text:style-name="List_20_1" text:continue-numbering="false">
        <text:list-item>
          <text:p text:style-name="List_20_1_Content_First"> Please use a circuit breaker for the main power supply to prevent damage to the product or machine.</text:p>
        </text:list-item>
        <text:list-item>
          <text:p text:style-name="List_20_1_Content"> Please do not use a contactor in connection to servo motor as it may not withstand a sudden surge of operating voltage.</text:p>
        </text:list-item>
        <text:list-item>
          <text:p text:style-name="List_20_1_Content_Last"> Please take note of the capacity when connect to a 24VDC switching power supply, especially if power supply is shared between multiple components. Insufficient supply current will cause failure in holding brake function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9::59:01</meta:creation-date>
    <dc:creator>Generated</dc:creator>
    <dc:date>2026-09-08T09::59:01</dc:date>
    <dc:language>en-US</dc:language>
    <meta:editing-cycles>1</meta:editing-cycles>
    <meta:editing-duration>PT0S</meta:editing-duration>
    <dc:title>nl7_servo:wiring</dc:title>
  </office:meta>
</office:document-meta>
</file>