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0349dfa81ae9b41db7216a1ab063bb.png"/>
  <manifest:file-entry manifest:media-type="image/png" manifest:full-path="Pictures/33eba3158d7e8b8dd518b1ae1ef7f6a9.png"/>
  <manifest:file-entry manifest:media-type="image/png" manifest:full-path="Pictures/c91ecb59075f8a27c6602be06fcc0c88.png"/>
  <manifest:file-entry manifest:media-type="image/png" manifest:full-path="Pictures/f10774893f6440a2c58d0dcd5e64f803.png"/>
  <manifest:file-entry manifest:media-type="image/png" manifest:full-path="Pictures/e116f962ccd74f410de7ce54e1f5d0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installation"/><text:bookmark-start text:name="__RefHeading___installation_picture_1"/><text:bookmark-start text:name="installation_picture"/>Installation picture<text:bookmark-end text:name="__RefHeading___installation_picture_1"/><text:bookmark-end text:name="installation_pictur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cture</text:span> </text:p>
          </table:table-cell>
          <table:table-cell office:value-type="string" table:style-name="tablecell">
            <text:p text:style-name="tablealignleft"><text:span text:style-name="Strong_20_Emphasis">Bracket name</text:span> </text:p>
          </table:table-cell>
          <table:table-cell office:value-type="string" table:style-name="tablecell">
            <text:p text:style-name="tablealignleft"><text:span text:style-name="Strong_20_Emphasis">Accessories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0.635cm" svg:height="6.50875cm"><draw:image xlink:href="Pictures/0e0349dfa81ae9b41db7216a1ab063bb.png" xlink:type="simple" xlink:show="embed" xlink:actuate="onLoad"/></draw:frame></text:p>
          </table:table-cell>
          <table:table-cell office:value-type="string" table:style-name="tablecell">
            <text:p text:style-name="tablealignleft">End cap with hole for mounting</text:p>
          </table:table-cell>
          <table:table-cell office:value-type="string" table:style-name="tablecell">
            <text:p text:style-name="tablealignleft">M4 x 20 screws (4 pieces)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0.714375cm" svg:height="6.985cm"><draw:image xlink:href="Pictures/33eba3158d7e8b8dd518b1ae1ef7f6a9.png" xlink:type="simple" xlink:show="embed" xlink:actuate="onLoad"/></draw:frame></text:p>
          </table:table-cell>
          <table:table-cell office:value-type="string" table:style-name="tablecell">
            <text:p text:style-name="tablealignleft">Metal end cap flange</text:p>
          </table:table-cell>
          <table:table-cell office:value-type="string" table:style-name="tablecell">
            <text:p text:style-name="tablealignleft">M3 x 6 screws (8 pieces)</text:p>
          </table:table-cell>
        </table:table-row>
      </table:table>
      <text:h text:style-name="Heading_20_2" text:outline-level="2"><text:bookmark-start text:name="__RefHeading___application_photo_2"/><text:bookmark-start text:name="application_photo"/>Application photo<text:bookmark-end text:name="__RefHeading___application_photo_2"/><text:bookmark-end text:name="application_phot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7.9375cm" style:rel-width="100%" svg:height="7.9904166666667cm" style:rel-height="scale"><draw:image xlink:href="Pictures/c91ecb59075f8a27c6602be06fcc0c8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7.9375cm" style:rel-width="100%" svg:height="7.9904166666667cm" style:rel-height="scale"><draw:image xlink:href="Pictures/f10774893f6440a2c58d0dcd5e64f803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9.6572916666667cm" style:rel-width="100%" svg:height="7.064375cm" style:rel-height="scale"><draw:image xlink:href="Pictures/e116f962ccd74f410de7ce54e1f5d038.png" xlink:type="simple" xlink:show="embed" xlink:actuate="onLoad"/></draw:frame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19</meta:creation-date>
    <dc:creator>Generated</dc:creator>
    <dc:date>2026-09-08T04::38:19</dc:date>
    <dc:language>en-US</dc:language>
    <meta:editing-cycles>1</meta:editing-cycles>
    <meta:editing-duration>PT0S</meta:editing-duration>
    <dc:title>nl_eb15_safety:installation</dc:title>
  </office:meta>
</office:document-meta>
</file>