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e13a24961f371965c50b128a37ae359.png"/>
  <manifest:file-entry manifest:media-type="image/png" manifest:full-path="Pictures/5f41d1346d2d1c2e8c25c6331e3132ca.png"/>
  <manifest:file-entry manifest:media-type="image/png" manifest:full-path="Pictures/9b986ab7761357122be4965d24881ca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l_eb15_safety:selection"/><text:bookmark-start text:name="__RefHeading___selection_sheet_1"/><text:bookmark-start text:name="selection_sheet"/>Selection sheet<text:bookmark-end text:name="__RefHeading___selection_sheet_1"/><text:bookmark-end text:name="selection_sheet"/></text:h>
      <text:h text:style-name="Heading_20_2" text:outline-level="2"><text:bookmark-start text:name="__RefHeading___beam_space_10_mm_resolution_15mm_2"/><text:bookmark-start text:name="beam_space_10_mm_resolution_15mm"/>Beam space 10 mm, resolution 15mm<text:bookmark-end text:name="__RefHeading___beam_space_10_mm_resolution_15mm_2"/><text:bookmark-end text:name="beam_space_10_mm_resolution_15mm"/></text:h>
      <text:p text:style-name="Text_20_body"><draw:frame draw:style-name="media" draw:name="0" text:anchor-type="as-char" draw:z-index="0" svg:width="20.134791666667cm" style:rel-width="100%" svg:height="27.410833333333cm" style:rel-height="scale"><draw:image xlink:href="Pictures/9e13a24961f371965c50b128a37ae359.png" xlink:type="simple" xlink:show="embed" xlink:actuate="onLoad"/></draw:frame></text:p>
      <text:h text:style-name="Heading_20_2" text:outline-level="2"><text:bookmark-start text:name="__RefHeading___beam_space_20mm_resolution_25mm_3"/><text:bookmark-start text:name="beam_space_20mm_resolution_25mm"/>Beam space 20mm, resolution 25mm<text:bookmark-end text:name="__RefHeading___beam_space_20mm_resolution_25mm_3"/><text:bookmark-end text:name="beam_space_20mm_resolution_25mm"/></text:h>
      <text:p text:style-name="Text_20_body"><draw:frame draw:style-name="media" draw:name="1" text:anchor-type="as-char" draw:z-index="1" svg:width="18.653125cm" style:rel-width="100%" svg:height="26.82875cm" style:rel-height="scale"><draw:image xlink:href="Pictures/5f41d1346d2d1c2e8c25c6331e3132ca.png" xlink:type="simple" xlink:show="embed" xlink:actuate="onLoad"/></draw:frame></text:p>
      <text:h text:style-name="Heading_20_2" text:outline-level="2"><text:bookmark-start text:name="__RefHeading___beam_space_40mm_resolution_45mm_4"/><text:bookmark-start text:name="beam_space_40mm_resolution_45mm"/>Beam space 40mm, resolution 45mm<text:bookmark-end text:name="__RefHeading___beam_space_40mm_resolution_45mm_4"/><text:bookmark-end text:name="beam_space_40mm_resolution_45mm"/></text:h>
      <text:p text:style-name="Text_20_body"><draw:frame draw:style-name="media" draw:name="2" text:anchor-type="as-char" draw:z-index="2" svg:width="18.758958333333cm" style:rel-width="100%" svg:height="26.82875cm" style:rel-height="scale"><draw:image xlink:href="Pictures/9b986ab7761357122be4965d24881ca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19::00:48</meta:creation-date>
    <dc:creator>Generated</dc:creator>
    <dc:date>2026-09-10T19::00:48</dc:date>
    <dc:language>en-US</dc:language>
    <meta:editing-cycles>1</meta:editing-cycles>
    <meta:editing-duration>PT0S</meta:editing-duration>
    <dc:title>nl_eb15_safety:selection</dc:title>
  </office:meta>
</office:document-meta>
</file>