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d699c0e2a25ba74db5a446e9154ebb.jpg"/>
  <manifest:file-entry manifest:media-type="image/jpeg" manifest:full-path="Pictures/beb2b0ccf7c846c353dff31faab73b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start"/><text:bookmark-start text:name="__RefHeading___nl-eb15_compact_safety_light_curtain_1"/><text:bookmark-start text:name="nl-eb15_compact_safety_light_curtain"/>NL-EB15 Compact safety light curtain<text:bookmark-end text:name="__RefHeading___nl-eb15_compact_safety_light_curtain_1"/><text:bookmark-end text:name="nl-eb15_compact_safety_light_curtain"/></text:h>
      <text:p text:style-name="Text_20_body">EB15 safety light curtain has a unique structure - emitting light surface is 15mm compact size, light is emitted from side. Multiple output signal, easy installation and cable connection. Meanwhile, quick response time to ensure reliable performance.</text:p>
      <text:p text:style-name="Text_20_body"><draw:frame draw:style-name="media" draw:name="main_2.jpg Legend" text:anchor-type="as-char" draw:z-index="0" svg:width="21.166666666667cm" style:rel-width="100%"><draw:text-box><text:p text:style-name="legendcenter"><draw:frame draw:style-name="media" draw:name="main_2.jpg" text:anchor-type="as-char" draw:z-index="0" svg:width="21.166666666667cm" style:rel-width="100%" svg:height="13.123333333333cm" style:rel-height="scale"><draw:image xlink:href="Pictures/86d699c0e2a25ba74db5a446e9154ebb.jpg" xlink:type="simple" xlink:show="embed" xlink:actuate="onLoad"/></draw:frame>main_2.jpg</text:p></draw:text-box></draw:frame></text:p>
      <text:h text:style-name="Heading_20_2" text:outline-level="2"><text:bookmark-start text:name="__RefHeading___product_feature_2"/><text:bookmark-start text:name="product_feature"/>Product feature<text:bookmark-end text:name="__RefHeading___product_feature_2"/><text:bookmark-end text:name="product_feature"/></text:h>
      <text:list text:style-name="List_20_1" text:continue-numbering="false">
        <text:list-item>
          <text:p text:style-name="List_20_1_Content_First"> Ultra-thin photosensitive surface, the size is only 15mm</text:p>
        </text:list-item>
        <text:list-item>
          <text:p text:style-name="List_20_1_Content"> Quick response, the fastest response time &lt; 1msec.</text:p>
        </text:list-item>
        <text:list-item>
          <text:p text:style-name="List_20_1_Content"> Low wide voltage power supply, the working voltage is 10 to 30VDC.</text:p>
        </text:list-item>
        <text:list-item>
          <text:p text:style-name="List_20_1_Content"> Good performance to resist electromagnetic interference, and resist influence by electromagnetic of various equipment motors.</text:p>
        </text:list-item>
        <text:list-item>
          <text:p text:style-name="List_20_1_Content"> Wire synchronization technology to resist light interference effectively.</text:p>
        </text:list-item>
        <text:list-item>
          <text:p text:style-name="List_20_1_Content"> Easy to install cause of fixed end-cover.</text:p>
        </text:list-item>
        <text:list-item>
          <text:p text:style-name="List_20_1_Content_Last"> The section size is 39x15mm</text:p>
        </text:list-item>
      </text:list>
      <text:h text:style-name="Heading_20_2" text:outline-level="2"><text:bookmark-start text:name="__RefHeading___what_is_provided_with_the_safety_curtain_3"/><text:bookmark-start text:name="what_is_provided_with_the_safety_curtain"/>What is provided with the Safety curtain ?<text:bookmark-end text:name="__RefHeading___what_is_provided_with_the_safety_curtain_3"/><text:bookmark-end text:name="what_is_provided_with_the_safety_curtain"/></text:h>
      <text:p text:style-name="Text_20_body"><draw:frame draw:style-name="media" draw:name="main-07.jpg Legend" text:anchor-type="as-char" draw:z-index="0" svg:width="15.875cm"><draw:text-box><text:p text:style-name="legendcenter"><draw:frame draw:style-name="media" draw:name="main-07.jpg" text:anchor-type="as-char" draw:z-index="1" svg:width="15.875cm" svg:height="15.875cm"><draw:image xlink:href="Pictures/beb2b0ccf7c846c353dff31faab73b65.jpg" xlink:type="simple" xlink:show="embed" xlink:actuate="onLoad"/></draw:frame>main-07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3</meta:creation-date>
    <dc:creator>Generated</dc:creator>
    <dc:date>2026-09-08T10::01:13</dc:date>
    <dc:language>en-US</dc:language>
    <meta:editing-cycles>1</meta:editing-cycles>
    <meta:editing-duration>PT0S</meta:editing-duration>
    <dc:title>nl_eb15_safety:start</dc:title>
  </office:meta>
</office:document-meta>
</file>