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36e8dd394ad6bed69c2412605959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i_eth:codesys"/><text:bookmark-start text:name="__RefHeading___codesys_integration_1"/><text:bookmark-start text:name="codesys_integration"/>Codesys integration<text:bookmark-end text:name="__RefHeading___codesys_integration_1"/><text:bookmark-end text:name="codesys_integration"/></text:h>
      <text:p text:style-name="Text_20_body"><draw:frame draw:style-name="media" draw:name="codesys_logo.jpg Legend" text:anchor-type="as-char" draw:z-index="0" svg:width="5.2916666666667cm" style:rel-width="100%"><draw:text-box><text:p text:style-name="legendcenter"><draw:frame draw:style-name="media" draw:name="codesys_logo.jpg" text:anchor-type="as-char" draw:z-index="0" svg:width="5.2916666666667cm" style:rel-width="100%" svg:height="5.08cm" style:rel-height="scale"><draw:image xlink:href="Pictures/fc36e8dd394ad6bed69c24126059591b.jpg" xlink:type="simple" xlink:show="embed" xlink:actuate="onLoad"/></draw:frame>codesys_logo.jpg</text:p></draw:text-box></draw:frame></text:p>
      <text:h text:style-name="Heading_20_2" text:outline-level="2"><text:bookmark-start text:name="__RefHeading___esi_file_2"/><text:bookmark-start text:name="esi_file"/>ESI File<text:bookmark-end text:name="__RefHeading___esi_file_2"/><text:bookmark-end text:name="esi_file"/></text:h>
      <text:p text:style-name="Text_20_body"><text:span text:style-name="Strong_20_Emphasis">Device Description xml for configuration</text:span>: <text:a xlink:type="simple" xlink:href="https://dokuwiki.nilab.at/lib/exe/fetch.php?media=nli_eth:nli_eth_servo.zip" text:style-name="Internet_20_link" text:visited-style-name="Visited_20_Internet_20_Link">:nli_eth:nli_eth_servo.zip</text:a></text:p>
      <text:h text:style-name="Heading_20_2" text:outline-level="2"><text:bookmark-start text:name="__RefHeading___codesys_example_project_3"/><text:bookmark-start text:name="codesys_example_project"/>Codesys example project<text:bookmark-end text:name="__RefHeading___codesys_example_project_3"/><text:bookmark-end text:name="codesys_example_project"/></text:h>
      <text:p text:style-name="Text_20_body"><text:span text:style-name="Strong_20_Emphasis">Single axis project:</text:span> <text:a xlink:type="simple" xlink:href="https://dokuwiki.nilab.at/lib/exe/fetch.php?media=nli_eth:codesys-project.zip" text:style-name="Internet_20_link" text:visited-style-name="Visited_20_Internet_20_Link">:nli_eth:codesys-project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5:18</meta:creation-date>
    <dc:creator>Generated</dc:creator>
    <dc:date>2026-09-08T04::35:18</dc:date>
    <dc:language>en-US</dc:language>
    <meta:editing-cycles>1</meta:editing-cycles>
    <meta:editing-duration>PT0S</meta:editing-duration>
    <dc:title>nli_eth:codesys</dc:title>
  </office:meta>
</office:document-meta>
</file>