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8ae974d8ed9a65a532f45279ce38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i_eth:start"/><text:bookmark-start text:name="__RefHeading___nli-ethercat_integrated_linear_motors_1"/><text:bookmark-start text:name="nli-ethercat_integrated_linear_motors"/>NLi-EtherCAT integrated linear motors<text:bookmark-end text:name="__RefHeading___nli-ethercat_integrated_linear_motors_1"/><text:bookmark-end text:name="nli-ethercat_integrated_linear_motors"/></text:h>
      <text:p text:style-name="Text_20_body">The NLi EtherCAT series includes a low voltage servo-drive with a power-supply of 24/48 VDC and is programmable using a serial connection and a Modbus RTU protocol. The motor can be controlled by interpolation using EtherCAT fieldbus.</text:p>
      <text:p text:style-name="Text_20_body"><draw:frame draw:style-name="media" draw:name="nli120x_ethercat.jpg Legend" text:anchor-type="as-char" draw:z-index="0" svg:width="21.166666666667cm" style:rel-width="100%"><draw:text-box><text:p text:style-name="legendcenter"><draw:frame draw:style-name="media" draw:name="nli120x_ethercat.jpg" text:anchor-type="as-char" draw:z-index="0" svg:width="21.166666666667cm" style:rel-width="100%" svg:height="13.97cm" style:rel-height="scale"><draw:image xlink:href="Pictures/cb8ae974d8ed9a65a532f45279ce3895.jpg" xlink:type="simple" xlink:show="embed" xlink:actuate="onLoad"/></draw:frame>nli120x_ethercat.jpg</text:p></draw:text-box></draw:frame></text:p>
      <text:h text:style-name="Heading_20_2" text:outline-level="2"><text:bookmark-start text:name="__RefHeading___features_2"/><text:bookmark-start text:name="features"/>Features:<text:bookmark-end text:name="__RefHeading___features_2"/><text:bookmark-end text:name="features"/></text:h>
      <text:list text:style-name="List_20_1" text:continue-numbering="false">
        <text:list-item>
          <text:p text:style-name="List_20_1_Content_First"> High performance linear motor with integrated drive</text:p>
        </text:list-item>
        <text:list-item>
          <text:p text:style-name="List_20_1_Content"> Extremely compact form factor</text:p>
        </text:list-item>
        <text:list-item>
          <text:p text:style-name="List_20_1_Content"> Highly dynamic</text:p>
        </text:list-item>
        <text:list-item>
          <text:p text:style-name="List_20_1_Content"> Suitable for daisy-chain connections</text:p>
        </text:list-item>
        <text:list-item>
          <text:p text:style-name="List_20_1_Content_Last"> Low cabling effort</text:p>
        </text:list-item>
      </text:list>
      <text:h text:style-name="Heading_20_2" text:outline-level="2"><text:bookmark-start text:name="__RefHeading___video_demostration_3"/><text:bookmark-start text:name="video_demostration"/>Video demostration<text:bookmark-end text:name="__RefHeading___video_demostration_3"/><text:bookmark-end text:name="video_demo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3:52</meta:creation-date>
    <dc:creator>Generated</dc:creator>
    <dc:date>2026-09-08T07::43:52</dc:date>
    <dc:language>en-US</dc:language>
    <meta:editing-cycles>1</meta:editing-cycles>
    <meta:editing-duration>PT0S</meta:editing-duration>
    <dc:title>nli_eth:start</dc:title>
  </office:meta>
</office:document-meta>
</file>