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0faff2100b0ff4d6ef1ee5a1184f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encoder_config"/><text:bookmark-start text:name="__RefHeading___encoder_configurator_1"/><text:bookmark-start text:name="encoder_configurator"/>Encoder Configurator<text:bookmark-end text:name="__RefHeading___encoder_configurator_1"/><text:bookmark-end text:name="encoder_configurator"/></text:h>
      <text:p text:style-name="Text_20_body">Encoder Configurator is a software running on windows for calibration, monitoring and checking of the reverso encoder.</text:p>
      <text:p text:style-name="Text_20_body">The communication from PC and encoder is based on RS485 communication interface using a programming cable from NiLAB.</text:p>
      <text:p text:style-name="Text_20_body">Download here: <text:a xlink:type="simple" xlink:href="https://www.nilab.at/download/revenc368-firmware-09092020-flash-tool/?wpdmdl=3804&amp;refresh=670f811cac1011729069340" text:style-name="Internet_20_link" text:visited-style-name="Visited_20_Internet_20_Link">https://www.nilab.at/download/revenc368-firmware-09092020-flash-tool/?wpdmdl=3804&amp;refresh=670f811cac1011729069340</text:a></text:p>
      <text:p text:style-name="Text_20_body"><draw:frame draw:style-name="media" draw:name="0" text:anchor-type="as-char" draw:z-index="0" svg:width="27.093333333333cm" style:rel-width="100%" svg:height="13.758333333333cm" style:rel-height="scale"><draw:image xlink:href="Pictures/c80faff2100b0ff4d6ef1ee5a1184f8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1</meta:creation-date>
    <dc:creator>Generated</dc:creator>
    <dc:date>2026-09-08T09::59:01</dc:date>
    <dc:language>en-US</dc:language>
    <meta:editing-cycles>1</meta:editing-cycles>
    <meta:editing-duration>PT0S</meta:editing-duration>
    <dc:title>reverso_encoder:encoder_config</dc:title>
  </office:meta>
</office:document-meta>
</file>