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d6c14814665975ab06571d3540a1f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mount_example"/><text:bookmark-start text:name="__RefHeading___mounting_example_1"/><text:bookmark-start text:name="mounting_example"/>Mounting example<text:bookmark-end text:name="__RefHeading___mounting_example_1"/><text:bookmark-end text:name="mounting_example"/></text:h>
      <text:p text:style-name="Text_20_body">Here an mounting example in combination with L075P-6015 primary part with L075S reduced weight magnet (L=192mm).</text:p>
      <text:p text:style-name="Text_20_body"><draw:frame draw:style-name="media" draw:name="mounting_example.jpg Legend" text:anchor-type="as-char" draw:z-index="0" svg:width="26.458333333333cm" style:rel-width="100%"><draw:text-box><text:p text:style-name="legendcenter"><draw:frame draw:style-name="media" draw:name="mounting_example.jpg" text:anchor-type="as-char" draw:z-index="0" svg:width="26.458333333333cm" style:rel-width="100%" svg:height="10.398125cm" style:rel-height="scale"><draw:image xlink:href="Pictures/78d6c14814665975ab06571d3540a1f6.jpg" xlink:type="simple" xlink:show="embed" xlink:actuate="onLoad"/></draw:frame>mounting_example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7:55</meta:creation-date>
    <dc:creator>Generated</dc:creator>
    <dc:date>2026-09-08T03::27:55</dc:date>
    <dc:language>en-US</dc:language>
    <meta:editing-cycles>1</meta:editing-cycles>
    <meta:editing-duration>PT0S</meta:editing-duration>
    <dc:title>reverso_encoder:mount_example</dc:title>
  </office:meta>
</office:document-meta>
</file>