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bfeb512407ed215b04029544cd94a4.jpg"/>
  <manifest:file-entry manifest:media-type="image/jpeg" manifest:full-path="Pictures/46d5531c7ae22a5141f3d89d9ae7ab27.jpg"/>
  <manifest:file-entry manifest:media-type="image/jpeg" manifest:full-path="Pictures/fffc1d55bce4ab0f475b8563f5e0b0fc.jpg"/>
  <manifest:file-entry manifest:media-type="image/jpeg" manifest:full-path="Pictures/fe4b909a9ed651b6b9775d8d27f22302.jpg"/>
  <manifest:file-entry manifest:media-type="image/jpeg" manifest:full-path="Pictures/ad0b8b4880eca8915396a1c00a6400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signal_output"/><text:bookmark-start text:name="__RefHeading___sin_cos_1vpp_output_signal_1"/><text:bookmark-start text:name="sin_cos_1vpp_output_signal"/>SIN/COS 1Vpp Output Signal<text:bookmark-end text:name="__RefHeading___sin_cos_1vpp_output_signal_1"/><text:bookmark-end text:name="sin_cos_1vpp_output_signal"/></text:h>
      <text:p text:style-name="Text_20_body">Example of SIN/COS Output (Blue and Yellow) with the encoder configured with 16mm of sine period.<text:line-break/>
The signal in green and violet are the signal (with 32mm of period) detected by the internal analog sensor before the conversion and conditioning.</text:p>
      <text:p text:style-name="Text_20_body"><draw:frame draw:style-name="media" draw:name="sin_cos_2.jpg Legend" text:anchor-type="as-char" draw:z-index="0" svg:width="17.197916666667cm" style:rel-width="100%"><draw:text-box><text:p text:style-name="legendcenter"><draw:frame draw:style-name="media" draw:name="sin_cos_2.jpg" text:anchor-type="as-char" draw:z-index="0" svg:width="17.197916666667cm" style:rel-width="100%" svg:height="11.879791666667cm" style:rel-height="scale"><draw:image xlink:href="Pictures/3abfeb512407ed215b04029544cd94a4.jpg" xlink:type="simple" xlink:show="embed" xlink:actuate="onLoad"/></draw:frame>sin_cos_2.jpg</text:p></draw:text-box></draw:frame></text:p>
      <text:p text:style-name="Text_20_body">Example of SIN/COS Output (Blue and Yellow) with the encoder configured with 8mm of sine period.<text:line-break/>
The signal in green and violet are the signal (with 32mm of period) detected by the internal analog sensor before the conversion and conditioning.</text:p>
      <text:p text:style-name="Text_20_body"><draw:frame draw:style-name="media" draw:name="sin_cos_4_1.jpg Legend" text:anchor-type="as-char" draw:z-index="0" svg:width="17.197916666667cm" style:rel-width="100%"><draw:text-box><text:p text:style-name="legendcenter"><draw:frame draw:style-name="media" draw:name="sin_cos_4_1.jpg" text:anchor-type="as-char" draw:z-index="1" svg:width="17.197916666667cm" style:rel-width="100%" svg:height="10.424583333333cm" style:rel-height="scale"><draw:image xlink:href="Pictures/46d5531c7ae22a5141f3d89d9ae7ab27.jpg" xlink:type="simple" xlink:show="embed" xlink:actuate="onLoad"/></draw:frame>sin_cos_4_1.jpg</text:p></draw:text-box></draw:frame></text:p>
      <text:p text:style-name="Text_20_body">Example of SIN/COS Output (Blue and Yellow) with the encoder configured with 4mm of sine period.<text:line-break/>
The signal in green and violet are the signal (with 32mm of period) detected by the internal analog sensor before the conversion and conditioning.</text:p>
      <text:p text:style-name="Text_20_body"><draw:frame draw:style-name="media" draw:name="sin_cos_8.jpg Legend" text:anchor-type="as-char" draw:z-index="0" svg:width="17.197916666667cm" style:rel-width="100%"><draw:text-box><text:p text:style-name="legendcenter"><draw:frame draw:style-name="media" draw:name="sin_cos_8.jpg" text:anchor-type="as-char" draw:z-index="2" svg:width="17.197916666667cm" style:rel-width="100%" svg:height="12.3825cm" style:rel-height="scale"><draw:image xlink:href="Pictures/fffc1d55bce4ab0f475b8563f5e0b0fc.jpg" xlink:type="simple" xlink:show="embed" xlink:actuate="onLoad"/></draw:frame>sin_cos_8.jpg</text:p></draw:text-box></draw:frame></text:p>
      <text:p text:style-name="Text_20_body">Example of SIN/COS Output (Blue and Yellow) with the encoder configured with 2mm of sine period.<text:line-break/>
The signal in green and violet are the signal (with 32mm of period) detected by the internal analog sensor before the conversion and conditioning.</text:p>
      <text:p text:style-name="Text_20_body"><draw:frame draw:style-name="media" draw:name="sin_cos_16.jpg Legend" text:anchor-type="as-char" draw:z-index="0" svg:width="17.197916666667cm" style:rel-width="100%"><draw:text-box><text:p text:style-name="legendcenter"><draw:frame draw:style-name="media" draw:name="sin_cos_16.jpg" text:anchor-type="as-char" draw:z-index="3" svg:width="17.197916666667cm" style:rel-width="100%" svg:height="11.218333333333cm" style:rel-height="scale"><draw:image xlink:href="Pictures/fe4b909a9ed651b6b9775d8d27f22302.jpg" xlink:type="simple" xlink:show="embed" xlink:actuate="onLoad"/></draw:frame>sin_cos_16.jpg</text:p></draw:text-box></draw:frame></text:p>
      <text:p text:style-name="Text_20_body"><draw:frame draw:style-name="media" draw:name="sin_cos_xy.jpg Legend" text:anchor-type="as-char" draw:z-index="0" svg:width="17.197916666667cm" style:rel-width="100%"><draw:text-box><text:p text:style-name="legendcenter"><draw:frame draw:style-name="media" draw:name="sin_cos_xy.jpg" text:anchor-type="as-char" draw:z-index="4" svg:width="17.197916666667cm" style:rel-width="100%" svg:height="12.779375cm" style:rel-height="scale"><draw:image xlink:href="Pictures/ad0b8b4880eca8915396a1c00a64001f.jpg" xlink:type="simple" xlink:show="embed" xlink:actuate="onLoad"/></draw:frame>sin_cos_xy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54</meta:creation-date>
    <dc:creator>Generated</dc:creator>
    <dc:date>2026-09-08T10::00:54</dc:date>
    <dc:language>en-US</dc:language>
    <meta:editing-cycles>1</meta:editing-cycles>
    <meta:editing-duration>PT0S</meta:editing-duration>
    <dc:title>reverso_encoder:signal_output</dc:title>
  </office:meta>
</office:document-meta>
</file>