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b2b731a90b813b0f703a118e3948dd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verso_encoder:start"/><text:bookmark-start text:name="__RefHeading___reverso_encoder_1"/><text:bookmark-start text:name="reverso_encoder"/>Reverso Encoder<text:bookmark-end text:name="__RefHeading___reverso_encoder_1"/><text:bookmark-end text:name="reverso_encoder"/></text:h>
      <text:p text:style-name="Text_20_body"><text:span text:style-name="Strong_20_Emphasis">RevEnc</text:span> is an innovative encoder based on magnetic field detection of a reference magnet. The reference magnet moves over an active area composed by a magnetic hall sensors array.<text:line-break/>
The position of the reference magnet is detected in relative and absolute ways. The corresponding output signals are: SIN/COS 1 VPP analogue output and absolute information using Hiperface serial interface or DSL compatible with Sick protocol.</text:p>
      <text:p text:style-name="Text_20_body"><draw:frame draw:style-name="media" draw:name="revenc.jpg Legend" text:anchor-type="as-char" draw:z-index="0" svg:width="15.769166666667cm"><draw:text-box><text:p text:style-name="legendcenter"><draw:frame draw:style-name="media" draw:name="revenc.jpg" text:anchor-type="as-char" draw:z-index="0" svg:width="15.769166666667cm" svg:height="7.0908333333333cm"><draw:image xlink:href="Pictures/4b2b731a90b813b0f703a118e3948dd3.jpg" xlink:type="simple" xlink:show="embed" xlink:actuate="onLoad"/></draw:frame>revenc.jpg</text:p></draw:text-box></draw:frame></text:p>
      <text:p text:style-name="Text_20_body">The mounting distance between the reference magnet and the detecting region is not critical, from 5 to 20mm. The encoder is tunable and programmable using PC software.</text:p>
      <text:p text:style-name="Text_20_body">The output resolution and the information regarding the electronic datasheet are stored inside the encoder memory.</text:p>
      <text:p text:style-name="Text_20_body">RevEnc is particularly indicated to be used in combination with NiLAB’s R series linear motors. It allows to realize high-performance linear-axes without cables in move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9::59:21</meta:creation-date>
    <dc:creator>Generated</dc:creator>
    <dc:date>2026-09-08T09::59:21</dc:date>
    <dc:language>en-US</dc:language>
    <meta:editing-cycles>1</meta:editing-cycles>
    <meta:editing-duration>PT0S</meta:editing-duration>
    <dc:title>reverso_encoder:start</dc:title>
  </office:meta>
</office:document-meta>
</file>