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d27a3cdb8eac1909973aeabae0386d.png"/>
  <manifest:file-entry manifest:media-type="image/png" manifest:full-path="Pictures/e51fc1458816b4a7979832143cf7b783.png"/>
  <manifest:file-entry manifest:media-type="image/png" manifest:full-path="Pictures/6fac75dc41df584b6e0518a1c52d20a5.png"/>
  <manifest:file-entry manifest:media-type="image/png" manifest:full-path="Pictures/2ee3698f6d15c16600b918c776de06bc.png"/>
  <manifest:file-entry manifest:media-type="image/png" manifest:full-path="Pictures/6dab6fb0e3fc03b34fe74bd688ca79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dismounting"/><text:bookmark-start text:name="__RefHeading___carriage_mounting_dismounting_procedure_1"/><text:bookmark-start text:name="carriage_mounting_dismounting_procedure"/>Carriage Mounting / Dismounting procedure<text:bookmark-end text:name="__RefHeading___carriage_mounting_dismounting_procedure_1"/><text:bookmark-end text:name="carriage_mounting_dismounting_procedure"/></text:h>
      <text:p text:style-name="Text_20_body">In order to replace the linear guiding blocks or a damaged magnets, please proceed as following:</text:p>
      <text:h text:style-name="Heading_20_3" text:outline-level="3"><text:bookmark-start text:name="__RefHeading___step_1_-_remove_the_standard_m5_linear_guiding_blocks_screws_from_the_carriages_2"/><text:bookmark-start text:name="step_1_-_remove_the_standard_m5_linear_guiding_blocks_screws_from_the_carriages"/>Step 1 - Remove the standard M5 linear guiding blocks screws from the carriages<text:bookmark-end text:name="__RefHeading___step_1_-_remove_the_standard_m5_linear_guiding_blocks_screws_from_the_carriages_2"/><text:bookmark-end text:name="step_1_-_remove_the_standard_m5_linear_guiding_blocks_screws_from_the_carriages"/></text:h>
      <text:p text:style-name="Text_20_body"><draw:frame draw:style-name="media" draw:name="0" text:anchor-type="as-char" draw:z-index="0" svg:width="21.166666666667cm" style:rel-width="100%" svg:height="8.8635416666667cm" style:rel-height="scale"><draw:image xlink:href="Pictures/b7d27a3cdb8eac1909973aeabae0386d.png" xlink:type="simple" xlink:show="embed" xlink:actuate="onLoad"/></draw:frame></text:p>
      <text:h text:style-name="Heading_20_3" text:outline-level="3"><text:bookmark-start text:name="__RefHeading___step_2_-_mounting_m5x50_screws_instead_of_the_m5_standard_screws_3"/><text:bookmark-start text:name="step_2_-_mounting_m5x50_screws_instead_of_the_m5_standard_screws"/>Step 2 - Mounting M5x50 screws instead of the M5 standard screws<text:bookmark-end text:name="__RefHeading___step_2_-_mounting_m5x50_screws_instead_of_the_m5_standard_screws_3"/><text:bookmark-end text:name="step_2_-_mounting_m5x50_screws_instead_of_the_m5_standard_screws"/></text:h>
      <text:p text:style-name="Text_20_body"><draw:frame draw:style-name="media" draw:name="1" text:anchor-type="as-char" draw:z-index="1" svg:width="21.166666666667cm" style:rel-width="100%" svg:height="8.8635416666667cm" style:rel-height="scale"><draw:image xlink:href="Pictures/e51fc1458816b4a7979832143cf7b783.png" xlink:type="simple" xlink:show="embed" xlink:actuate="onLoad"/></draw:frame></text:p>
      <text:h text:style-name="Heading_20_3" text:outline-level="3"><text:bookmark-start text:name="__RefHeading___step_3_-_remove_the_linear_guiding_blocks_screws_4"/><text:bookmark-start text:name="step_3_-_remove_the_linear_guiding_blocks_screws"/>Step 3 - Remove the linear guiding blocks screws<text:bookmark-end text:name="__RefHeading___step_3_-_remove_the_linear_guiding_blocks_screws_4"/><text:bookmark-end text:name="step_3_-_remove_the_linear_guiding_blocks_screws"/></text:h>
      <text:p text:style-name="Text_20_body"><draw:frame draw:style-name="media" draw:name="2" text:anchor-type="as-char" draw:z-index="2" svg:width="21.166666666667cm" style:rel-width="100%" svg:height="8.8635416666667cm" style:rel-height="scale"><draw:image xlink:href="Pictures/6fac75dc41df584b6e0518a1c52d20a5.png" xlink:type="simple" xlink:show="embed" xlink:actuate="onLoad"/></draw:frame></text:p>
      <text:h text:style-name="Heading_20_3" text:outline-level="3"><text:bookmark-start text:name="__RefHeading___step_4_-_screw_the_m8_screws_to_lift_the_carriage_5"/><text:bookmark-start text:name="step_4_-_screw_the_m8_screws_to_lift_the_carriage"/>Step 4 - Screw the M8 screws to lift the carriage<text:bookmark-end text:name="__RefHeading___step_4_-_screw_the_m8_screws_to_lift_the_carriage_5"/><text:bookmark-end text:name="step_4_-_screw_the_m8_screws_to_lift_the_carriage"/></text:h>
      <text:p text:style-name="Text_20_body"><draw:frame draw:style-name="media" draw:name="3" text:anchor-type="as-char" draw:z-index="3" svg:width="21.166666666667cm" style:rel-width="100%" svg:height="8.8635416666667cm" style:rel-height="scale"><draw:image xlink:href="Pictures/2ee3698f6d15c16600b918c776de06bc.png" xlink:type="simple" xlink:show="embed" xlink:actuate="onLoad"/></draw:frame></text:p>
      <text:h text:style-name="Heading_20_3" text:outline-level="3"><text:bookmark-start text:name="__RefHeading___step_5_-_insert_a_wood_block_between_the_primary_part_and_the_magnet_and_remove_the_m5_6"/><text:bookmark-start text:name="step_5_-_insert_a_wood_block_between_the_primary_part_and_the_magnet_and_remove_the_m5"/>Step 5 - Insert a wood block between the primary part and the magnet and remove the M5<text:bookmark-end text:name="__RefHeading___step_5_-_insert_a_wood_block_between_the_primary_part_and_the_magnet_and_remove_the_m5_6"/><text:bookmark-end text:name="step_5_-_insert_a_wood_block_between_the_primary_part_and_the_magnet_and_remove_the_m5"/></text:h>
      <text:p text:style-name="Text_20_body"><draw:frame draw:style-name="media" draw:name="4" text:anchor-type="as-char" draw:z-index="4" svg:width="21.166666666667cm" style:rel-width="100%" svg:height="8.8635416666667cm" style:rel-height="scale"><draw:image xlink:href="Pictures/6dab6fb0e3fc03b34fe74bd688ca79b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9:56</meta:creation-date>
    <dc:creator>Generated</dc:creator>
    <dc:date>2026-09-08T03::29:56</dc:date>
    <dc:language>en-US</dc:language>
    <meta:editing-cycles>1</meta:editing-cycles>
    <meta:editing-duration>PT0S</meta:editing-duration>
    <dc:title>rm_linear:dismounting</dc:title>
  </office:meta>
</office:document-meta>
</file>