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40db537d48a63cde5de30415775797b.jpg"/>
  <manifest:file-entry manifest:media-type="image/jpeg" manifest:full-path="Pictures/a49942c1a0ff158770126d62c6b3840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m_linear:mechanical_dim"/><text:bookmark-start text:name="__RefHeading___dimensional_details_1"/><text:bookmark-start text:name="dimensional_details"/>Dimensional details<text:bookmark-end text:name="__RefHeading___dimensional_details_1"/><text:bookmark-end text:name="dimensional_details"/></text:h>
      <text:h text:style-name="Heading_20_2" text:outline-level="2"><text:bookmark-start text:name="__RefHeading___da20262702_-_rm075p-3615-260_260mm_of_stroke_2"/><text:bookmark-start text:name="da20262702_-_rm075p-3615-260_260mm_of_stroke"/>DA20262702 - RM075P-3615-260 (260mm of stroke)<text:bookmark-end text:name="__RefHeading___da20262702_-_rm075p-3615-260_260mm_of_stroke_2"/><text:bookmark-end text:name="da20262702_-_rm075p-3615-260_260mm_of_stroke"/></text:h>
      <text:p text:style-name="Text_20_body"><draw:frame draw:style-name="media" draw:name="rm075p-3615-210.jpg Legend" text:anchor-type="as-char" draw:z-index="0" svg:width="21.166666666667cm" style:rel-width="100%"><draw:text-box><text:p text:style-name="legendcenter"><draw:frame draw:style-name="media" draw:name="rm075p-3615-210.jpg" text:anchor-type="as-char" draw:z-index="0" svg:width="21.166666666667cm" style:rel-width="100%" svg:height="12.276666666667cm" style:rel-height="scale"><draw:image xlink:href="Pictures/040db537d48a63cde5de30415775797b.jpg" xlink:type="simple" xlink:show="embed" xlink:actuate="onLoad"/></draw:frame>rm075p-3615-210.jpg</text:p></draw:text-box></draw:frame></text:p>
      <text:h text:style-name="Heading_20_2" text:outline-level="2"><text:bookmark-start text:name="__RefHeading___da20260303_-_rm075p-2415-120_120mm_of_stroke_3"/><text:bookmark-start text:name="da20260303_-_rm075p-2415-120_120mm_of_stroke"/>DA20260303 - RM075P-2415-120 (120mm of stroke)<text:bookmark-end text:name="__RefHeading___da20260303_-_rm075p-2415-120_120mm_of_stroke_3"/><text:bookmark-end text:name="da20260303_-_rm075p-2415-120_120mm_of_stroke"/></text:h>
      <text:p text:style-name="Text_20_body"><draw:frame draw:style-name="media" draw:name="rm075p-2415-120.jpg Legend" text:anchor-type="as-char" draw:z-index="0" svg:width="21.166666666667cm" style:rel-width="100%"><draw:text-box><text:p text:style-name="legendcenter"><draw:frame draw:style-name="media" draw:name="rm075p-2415-120.jpg" text:anchor-type="as-char" draw:z-index="1" svg:width="21.166666666667cm" style:rel-width="100%" svg:height="11.773958333333cm" style:rel-height="scale"><draw:image xlink:href="Pictures/a49942c1a0ff158770126d62c6b3840b.jpg" xlink:type="simple" xlink:show="embed" xlink:actuate="onLoad"/></draw:frame>rm075p-2415-120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21::53:50</meta:creation-date>
    <dc:creator>Generated</dc:creator>
    <dc:date>2026-09-09T21::53:50</dc:date>
    <dc:language>en-US</dc:language>
    <meta:editing-cycles>1</meta:editing-cycles>
    <meta:editing-duration>PT0S</meta:editing-duration>
    <dc:title>rm_linear:mechanical_dim</dc:title>
  </office:meta>
</office:document-meta>
</file>