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3c994d8de1d3f9297e2768b71df4a3.jpg"/>
  <manifest:file-entry manifest:media-type="image/png" manifest:full-path="Pictures/57607e582f0f08cb6c110313ae60c9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start"/><text:bookmark-start text:name="__RefHeading___rm_linear_stage_1"/><text:bookmark-start text:name="rm_linear_stage"/>RM Linear Stage<text:bookmark-end text:name="__RefHeading___rm_linear_stage_1"/><text:bookmark-end text:name="rm_linear_stage"/></text:h>
      <text:p text:style-name="Text_20_body">This series is design for high speed, high acceleration application. The linear stage includes high performance linear guide and absolute encoder.<text:line-break/>
Different strokes are available.</text:p>
      <text:p text:style-name="Text_20_body">Target application are Diaper production, Wrapping machines, Packaging machines, Food and Beverage produc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rm_photo_1.jpg Legend" text:anchor-type="as-char" draw:z-index="0" svg:width="15.875cm"><draw:text-box><text:p text:style-name="legendcenter"><draw:frame draw:style-name="media" draw:name="rm_photo_1.jpg" text:anchor-type="as-char" draw:z-index="0" svg:width="15.875cm" svg:height="9.9747916666667cm"><draw:image xlink:href="Pictures/8e3c994d8de1d3f9297e2768b71df4a3.jpg" xlink:type="simple" xlink:show="embed" xlink:actuate="onLoad"/></draw:frame>rm_photo_1.jpg</text:p></draw:text-box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8.520833333333cm" style:rel-width="100%" svg:height="10.027708333333cm" style:rel-height="scale"><draw:image xlink:href="Pictures/57607e582f0f08cb6c110313ae60c959.png" xlink:type="simple" xlink:show="embed" xlink:actuate="onLoad"/></draw:frame>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8:40</meta:creation-date>
    <dc:creator>Generated</dc:creator>
    <dc:date>2026-09-08T03::28:40</dc:date>
    <dc:language>en-US</dc:language>
    <meta:editing-cycles>1</meta:editing-cycles>
    <meta:editing-duration>PT0S</meta:editing-duration>
    <dc:title>rm_linear:start</dc:title>
  </office:meta>
</office:document-meta>
</file>