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d308d47e44b2395fb3e222de09a3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ide_unit:accessories"/><text:bookmark-start text:name="__RefHeading___accessories_1"/><text:bookmark-start text:name="accessories"/>Accessories<text:bookmark-end text:name="__RefHeading___accessories_1"/><text:bookmark-end text:name="accessories"/></text:h>
      <text:h text:style-name="Heading_20_2" text:outline-level="2"><text:bookmark-start text:name="__RefHeading___sensor_switch_2"/><text:bookmark-start text:name="sensor_switch"/>Sensor switch<text:bookmark-end text:name="__RefHeading___sensor_switch_2"/><text:bookmark-end text:name="sensor_switch"/></text:h>
      <text:p text:style-name="Text_20_body"><draw:frame draw:style-name="media" draw:name="sensor_switch.jpg Legend" text:anchor-type="as-char" draw:z-index="0" svg:width="10.583333333333cm"><draw:text-box><text:p text:style-name="legendcenter"><draw:frame draw:style-name="media" draw:name="sensor_switch.jpg" text:anchor-type="as-char" draw:z-index="0" svg:width="10.583333333333cm" svg:height="5.953125cm"><draw:image xlink:href="Pictures/b7d308d47e44b2395fb3e222de09a3d9.jpg" xlink:type="simple" xlink:show="embed" xlink:actuate="onLoad"/></draw:frame>sensor_switch.jpg</text:p></draw:text-box></draw:frame></text:p>
      <text:h text:style-name="Heading_20_2" text:outline-level="2"><text:bookmark-start text:name="__RefHeading___maglift_-_magnetic_spring_for_vertical_counterbalance_3"/><text:bookmark-start text:name="maglift_-_magnetic_spring_for_vertical_counterbalance"/>Maglift - Magnetic spring for vertical counterbalance<text:bookmark-end text:name="__RefHeading___maglift_-_magnetic_spring_for_vertical_counterbalance_3"/><text:bookmark-end text:name="maglift_-_magnetic_spring_for_vertical_counterbalan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1::52:18</meta:creation-date>
    <dc:creator>Generated</dc:creator>
    <dc:date>2026-09-09T21::52:18</dc:date>
    <dc:language>en-US</dc:language>
    <meta:editing-cycles>1</meta:editing-cycles>
    <meta:editing-duration>PT0S</meta:editing-duration>
    <dc:title>slide_unit:accessories</dc:title>
  </office:meta>
</office:document-meta>
</file>