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8e76f17734395476b71bb2b469c9d25.jpg"/>
  <manifest:file-entry manifest:media-type="image/jpeg" manifest:full-path="Pictures/d433a7f2d2206ef743b2177280d32c65.jpg"/>
  <manifest:file-entry manifest:media-type="image/jpeg" manifest:full-path="Pictures/f413b789f2383b6b35c37312f11a7cd5.jpg"/>
  <manifest:file-entry manifest:media-type="image/jpeg" manifest:full-path="Pictures/4abd0ffc91eb9c6e392f07cb63300b19.jpg"/>
  <manifest:file-entry manifest:media-type="image/jpeg" manifest:full-path="Pictures/57dcd2d2c0f23c32ca9e4e9d03f3b885.jpg"/>
  <manifest:file-entry manifest:media-type="image/jpeg" manifest:full-path="Pictures/fb84bd37c32f0c34bca614213d40265f.jpg"/>
  <manifest:file-entry manifest:media-type="image/jpeg" manifest:full-path="Pictures/7eae43c948ba9fc700586aa9518329f2.jpg"/>
  <manifest:file-entry manifest:media-type="image/jpeg" manifest:full-path="Pictures/03a687be2b28c25f8e4e977fb720b01e.jpg"/>
  <manifest:file-entry manifest:media-type="image/jpeg" manifest:full-path="Pictures/7df03120c385b80419848c193067e9a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lide_unit:deflection"/><text:bookmark-start text:name="__RefHeading___slide_unit_deflection_-_preliminary_1"/><text:bookmark-start text:name="slide_unit_deflection_-_preliminary"/>Slide Unit Deflection - Preliminary<text:bookmark-end text:name="__RefHeading___slide_unit_deflection_-_preliminary_1"/><text:bookmark-end text:name="slide_unit_deflection_-_preliminary"/></text:h>
      <text:h text:style-name="Heading_20_2" text:outline-level="2"><text:bookmark-start text:name="__RefHeading___roll_deflection_2"/><text:bookmark-start text:name="roll_deflection"/>Roll deflection<text:bookmark-end text:name="__RefHeading___roll_deflection_2"/><text:bookmark-end text:name="roll_deflection"/></text:h>
      <text:p text:style-name="Text_20_body"><draw:frame draw:style-name="media" draw:name="roll_deflection.jpg Legend" text:anchor-type="as-char" draw:z-index="0" svg:width="13.229166666667cm"><draw:text-box><text:p text:style-name="legendcenter"><draw:frame draw:style-name="media" draw:name="roll_deflection.jpg" text:anchor-type="as-char" draw:z-index="0" svg:width="13.229166666667cm" svg:height="6.1383333333333cm"><draw:image xlink:href="Pictures/68e76f17734395476b71bb2b469c9d25.jpg" xlink:type="simple" xlink:show="embed" xlink:actuate="onLoad"/></draw:frame>roll_deflection.jpg</text:p></draw:text-box></draw:frame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roll_1.jpg Legend" text:anchor-type="as-char" draw:z-index="0" svg:width="9.2604166666667cm" style:rel-width="100%"><draw:text-box><text:p text:style-name="legendcenter"><draw:frame draw:style-name="media" draw:name="roll_1.jpg" text:anchor-type="as-char" draw:z-index="1" svg:width="9.2604166666667cm" style:rel-width="100%" svg:height="9.128125cm" style:rel-height="scale"><draw:image xlink:href="Pictures/d433a7f2d2206ef743b2177280d32c65.jpg" xlink:type="simple" xlink:show="embed" xlink:actuate="onLoad"/></draw:frame>roll_1.jpg</text:p></draw:text-box></draw:frame></text:p>
          </table:table-cell>
          <table:table-cell office:value-type="string" table:style-name="tablecell">
            <text:p text:style-name="tablealignleft"><draw:frame draw:style-name="media" draw:name="roll_2.jpg Legend" text:anchor-type="as-char" draw:z-index="0" svg:width="9.2604166666667cm" style:rel-width="100%"><draw:text-box><text:p text:style-name="legendcenter"><draw:frame draw:style-name="media" draw:name="roll_2.jpg" text:anchor-type="as-char" draw:z-index="2" svg:width="9.2604166666667cm" style:rel-width="100%" svg:height="9.2604166666667cm" style:rel-height="scale"><draw:image xlink:href="Pictures/f413b789f2383b6b35c37312f11a7cd5.jpg" xlink:type="simple" xlink:show="embed" xlink:actuate="onLoad"/></draw:frame>roll_2.jpg</text:p></draw:text-box></draw:frame></text:p>
          </table:table-cell>
        </table:table-row>
      </table:table>
      <text:h text:style-name="Heading_20_2" text:outline-level="2"><text:bookmark-start text:name="__RefHeading___yaw_deflection_3"/><text:bookmark-start text:name="yaw_deflection"/>Yaw deflection<text:bookmark-end text:name="__RefHeading___yaw_deflection_3"/><text:bookmark-end text:name="yaw_deflection"/></text:h>
      <text:p text:style-name="Text_20_body"><draw:frame draw:style-name="media" draw:name="yaw_def.jpg Legend" text:anchor-type="as-char" draw:z-index="0" svg:width="10.583333333333cm"><draw:text-box><text:p text:style-name="legendcenter"><draw:frame draw:style-name="media" draw:name="yaw_def.jpg" text:anchor-type="as-char" draw:z-index="3" svg:width="10.583333333333cm" svg:height="10.95375cm"><draw:image xlink:href="Pictures/4abd0ffc91eb9c6e392f07cb63300b19.jpg" xlink:type="simple" xlink:show="embed" xlink:actuate="onLoad"/></draw:frame>yaw_def.jpg</text:p></draw:text-box></draw:frame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yaw_1.jpg Legend" text:anchor-type="as-char" draw:z-index="0" svg:width="9.2604166666667cm" style:rel-width="100%"><draw:text-box><text:p text:style-name="legendcenter"><draw:frame draw:style-name="media" draw:name="yaw_1.jpg" text:anchor-type="as-char" draw:z-index="4" svg:width="9.2604166666667cm" style:rel-width="100%" svg:height="8.6783333333333cm" style:rel-height="scale"><draw:image xlink:href="Pictures/57dcd2d2c0f23c32ca9e4e9d03f3b885.jpg" xlink:type="simple" xlink:show="embed" xlink:actuate="onLoad"/></draw:frame>yaw_1.jpg</text:p></draw:text-box></draw:frame></text:p>
          </table:table-cell>
          <table:table-cell office:value-type="string" table:style-name="tablecell">
            <text:p text:style-name="tablealignleft"><draw:frame draw:style-name="media" draw:name="yaw_2.jpg Legend" text:anchor-type="as-char" draw:z-index="0" svg:width="9.2604166666667cm" style:rel-width="100%"><draw:text-box><text:p text:style-name="legendcenter"><draw:frame draw:style-name="media" draw:name="yaw_2.jpg" text:anchor-type="as-char" draw:z-index="5" svg:width="9.2604166666667cm" style:rel-width="100%" svg:height="8.651875cm" style:rel-height="scale"><draw:image xlink:href="Pictures/fb84bd37c32f0c34bca614213d40265f.jpg" xlink:type="simple" xlink:show="embed" xlink:actuate="onLoad"/></draw:frame>yaw_2.jpg</text:p></draw:text-box></draw:frame></text:p>
          </table:table-cell>
        </table:table-row>
      </table:table>
      <text:h text:style-name="Heading_20_2" text:outline-level="2"><text:bookmark-start text:name="__RefHeading___pitch_deflection_4"/><text:bookmark-start text:name="pitch_deflection"/>Pitch deflection<text:bookmark-end text:name="__RefHeading___pitch_deflection_4"/><text:bookmark-end text:name="pitch_deflection"/></text:h>
      <text:p text:style-name="Text_20_body"><draw:frame draw:style-name="media" draw:name="pitch_def.jpg Legend" text:anchor-type="as-char" draw:z-index="0" svg:width="10.583333333333cm"><draw:text-box><text:p text:style-name="legendcenter"><draw:frame draw:style-name="media" draw:name="pitch_def.jpg" text:anchor-type="as-char" draw:z-index="6" svg:width="10.583333333333cm" svg:height="8.4666666666667cm"><draw:image xlink:href="Pictures/7eae43c948ba9fc700586aa9518329f2.jpg" xlink:type="simple" xlink:show="embed" xlink:actuate="onLoad"/></draw:frame>pitch_def.jpg</text:p></draw:text-box></draw:frame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<draw:frame draw:style-name="media" draw:name="pitch_1.jpg Legend" text:anchor-type="as-char" draw:z-index="0" svg:width="9.2604166666667cm" style:rel-width="100%"><draw:text-box><text:p text:style-name="legendcenter"><draw:frame draw:style-name="media" draw:name="pitch_1.jpg" text:anchor-type="as-char" draw:z-index="7" svg:width="9.2604166666667cm" style:rel-width="100%" svg:height="8.0697916666667cm" style:rel-height="scale"><draw:image xlink:href="Pictures/03a687be2b28c25f8e4e977fb720b01e.jpg" xlink:type="simple" xlink:show="embed" xlink:actuate="onLoad"/></draw:frame>pitch_1.jpg</text:p></draw:text-box></draw:frame></text:p>
          </table:table-cell>
          <table:table-cell office:value-type="string" table:style-name="tablecell">
            <text:p text:style-name="tablealignleft"><draw:frame draw:style-name="media" draw:name="pitch_2.jpg Legend" text:anchor-type="as-char" draw:z-index="0" svg:width="9.2604166666667cm" style:rel-width="100%"><draw:text-box><text:p text:style-name="legendcenter"><draw:frame draw:style-name="media" draw:name="pitch_2.jpg" text:anchor-type="as-char" draw:z-index="8" svg:width="9.2604166666667cm" style:rel-width="100%" svg:height="8.3079166666667cm" style:rel-height="scale"><draw:image xlink:href="Pictures/7df03120c385b80419848c193067e9af.jpg" xlink:type="simple" xlink:show="embed" xlink:actuate="onLoad"/></draw:frame>pitch_2.jpg</text:p></draw:text-box></draw:frame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3::27:21</meta:creation-date>
    <dc:creator>Generated</dc:creator>
    <dc:date>2026-09-08T03::27:21</dc:date>
    <dc:language>en-US</dc:language>
    <meta:editing-cycles>1</meta:editing-cycles>
    <meta:editing-duration>PT0S</meta:editing-duration>
    <dc:title>slide_unit:deflection</dc:title>
  </office:meta>
</office:document-meta>
</file>