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32c939f94aea9c9cb62f729e235457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rt"/><text:bookmark-start text:name="__RefHeading___online_documentation_repository_1"/><text:bookmark-start text:name="online_documentation_repository"/>Online documentation repository<text:bookmark-end text:name="__RefHeading___online_documentation_repository_1"/><text:bookmark-end text:name="online_documentation_repository"/></text:h>
      <text:p text:style-name="Text_20_body"><draw:frame draw:style-name="media" draw:name="background_2.jpg Legend" text:anchor-type="as-char" draw:z-index="0" svg:width="27.093333333333cm" style:rel-width="100%"><draw:text-box><text:p text:style-name="legendcenter"><draw:frame draw:style-name="media" draw:name="background_2.jpg" text:anchor-type="as-char" draw:z-index="0" svg:width="27.093333333333cm" style:rel-width="100%" svg:height="15.187083333333cm" style:rel-height="scale"><draw:image xlink:href="Pictures/f32c939f94aea9c9cb62f729e2354578.jpg" xlink:type="simple" xlink:show="embed" xlink:actuate="onLoad"/></draw:frame>background_2.jpg</text:p></draw:text-box></draw:frame></text:p>
      <text:p text:style-name="Text_20_body">Welcome to the NiLAB Knowledgebase. Here you will find comprehensive resources for our products, including technical manuals, configuration guides, and demo materials. We invite you to explore our documentation for any technical requirements<text:span text:style-name="Emphasis"> </text:span></text:p>
      <text:p text:style-name="Text_20_body">Technical Support Team<text:line-break/>
NiLAB GmbH</text:p>
      <text:h text:style-name="Heading_20_3" text:outline-level="3"><text:bookmark-start text:name="__RefHeading___most_used_seach_word_2"/><text:bookmark-start text:name="most_used_seach_word"/>Most used seach word<text:bookmark-end text:name="__RefHeading___most_used_seach_word_2"/><text:bookmark-end text:name="most_used_seach_word"/></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5::36:14</meta:creation-date>
    <dc:creator>Generated</dc:creator>
    <dc:date>2026-09-08T05::36:14</dc:date>
    <dc:language>en-US</dc:language>
    <meta:editing-cycles>1</meta:editing-cycles>
    <meta:editing-duration>PT0S</meta:editing-duration>
    <dc:title>start</dc:title>
  </office:meta>
</office:document-meta>
</file>