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e37b63a9681069d9f006d5ee31f74c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lco:start"/><text:bookmark-start text:name="__RefHeading___ulco_44_66_88_132_-_belt_driven_linear_units_1"/><text:bookmark-start text:name="ulco_44_66_88_132_-_belt_driven_linear_units"/>ULCO 44/66/88/132 - Belt driven linear units<text:bookmark-end text:name="__RefHeading___ulco_44_66_88_132_-_belt_driven_linear_units_1"/><text:bookmark-end text:name="ulco_44_66_88_132_-_belt_driven_linear_units"/></text:h>
      <text:p text:style-name="Text_20_body"><draw:frame draw:style-name="media" draw:name="ulco_family.jpg Legend" text:anchor-type="as-char" draw:z-index="0" svg:width="21.166666666667cm" style:rel-width="100%"><draw:text-box><text:p text:style-name="legendcenter"><draw:frame draw:style-name="media" draw:name="ulco_family.jpg" text:anchor-type="as-char" draw:z-index="0" svg:width="21.166666666667cm" style:rel-width="100%" svg:height="13.149791666667cm" style:rel-height="scale"><draw:image xlink:href="Pictures/1e37b63a9681069d9f006d5ee31f74ce.jpg" xlink:type="simple" xlink:show="embed" xlink:actuate="onLoad"/></draw:frame>ulco_family.jpg</text:p></draw:text-box></draw:frame></text:p>
      <text:p text:style-name="Text_20_body"><text:span text:style-name="Strong_20_Emphasis">ULCO linear units</text:span> (available in 44/66/88/132 sizes) offer a complete modular system engineered to deliver high-performance movements on one or multiple axes. They're the ideal choice for simplifying the design and implementation of small to medium-power industrial automation. The modular design and careful study of the aluminum profile's cross-section give the system exceptional mechanical strength, making it self-supporting and easy to integrate. The main profile features unified T-slots (compatible with M5, M6, M8 nuts), allowing for quick integrations and customizations based on specific needs.</text:p>
      <text:p text:style-name="Text_20_body"><text:line-break/>
By appropriately combining the profile dimensions, drive type and guide type, ULCO units enable the optimization of several key performance aspects, including:<text:line-break/>
• Load capacity<text:line-break/>
• Speed and acceleration<text:line-break/>
• Travel and positioning precision<text:line-break/>
• Quiet operation<text:line-break/>
• Resistance to bending and torsion<text:line-break/>
• System inertia<text:line-break/>
• Durability and maintenance intervals<text:line-break/>
• Maximum stroke<text:line-break/>
• System efficiency</text:p>
      <text:p text:style-name="Text_20_body">The standardization of components, coupled with strict quality and reliability criteria, ensures rational assembly, fast deliveries, timely technical support, and the availability of a highly competitive system on the mark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43:25</meta:creation-date>
    <dc:creator>Generated</dc:creator>
    <dc:date>2026-09-08T04::43:25</dc:date>
    <dc:language>en-US</dc:language>
    <meta:editing-cycles>1</meta:editing-cycles>
    <meta:editing-duration>PT0S</meta:editing-duration>
    <dc:title>ulco:start</dc:title>
  </office:meta>
</office:document-meta>
</file>