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e3760971ce8c6194f72302618775f4.jpg"/>
  <manifest:file-entry manifest:media-type="image/jpeg" manifest:full-path="Pictures/117e428780d7ba03a3917c8766a1a8d1.jpg"/>
  <manifest:file-entry manifest:media-type="image/jpeg" manifest:full-path="Pictures/049c698eb00056cc491d6a1af02829b4.jpg"/>
  <manifest:file-entry manifest:media-type="image/jpeg" manifest:full-path="Pictures/4b074654f57473b516be58381d89a9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o88"/><text:bookmark-start text:name="__RefHeading___ulco_88_1"/><text:bookmark-start text:name="ulco_88"/>ULCO 88<text:bookmark-end text:name="__RefHeading___ulco_88_1"/><text:bookmark-end text:name="ulco_88"/></text:h>
      <text:p text:style-name="Text_20_body"><draw:frame draw:style-name="media" draw:name="ulco88.jpg Legend" text:anchor-type="as-char" draw:z-index="0" svg:width="23.8125cm" style:rel-width="100%"><draw:text-box><text:p text:style-name="legendcenter"><draw:frame draw:style-name="media" draw:name="ulco88.jpg" text:anchor-type="as-char" draw:z-index="0" svg:width="23.8125cm" style:rel-width="100%" svg:height="15.319375cm" style:rel-height="scale"><draw:image xlink:href="Pictures/b1e3760971ce8c6194f72302618775f4.jpg" xlink:type="simple" xlink:show="embed" xlink:actuate="onLoad"/></draw:frame>ulco88.jpg</text:p></draw:text-box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1" text:anchor-type="as-char" draw:z-index="1" svg:width="26.458333333333cm" style:rel-width="100%" svg:height="17.171458333333cm" style:rel-height="scale"><draw:image xlink:href="Pictures/117e428780d7ba03a3917c8766a1a8d1.jpg" xlink:type="simple" xlink:show="embed" xlink:actuate="onLoad"/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2" text:anchor-type="as-char" draw:z-index="2" svg:width="11.350625cm" svg:height="7.62cm"><draw:image xlink:href="Pictures/049c698eb00056cc491d6a1af02829b4.jpg" xlink:type="simple" xlink:show="embed" xlink:actuate="onLoad"/></draw:frame></text:p>
      <text:p text:style-name="Text_20_body"><draw:frame draw:style-name="media" draw:name="3" text:anchor-type="as-char" draw:z-index="3" svg:width="27.701875cm" style:rel-width="100%" svg:height="2.1960416666667cm" style:rel-height="scale"><draw:image xlink:href="Pictures/4b074654f57473b516be58381d89a99e.jpg" xlink:type="simple" xlink:show="embed" xlink:actuate="onLoad"/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4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24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7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88 x 88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2100259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2896145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4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76,4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24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1:18</meta:creation-date>
    <dc:creator>Generated</dc:creator>
    <dc:date>2026-09-08T04::31:18</dc:date>
    <dc:language>en-US</dc:language>
    <meta:editing-cycles>1</meta:editing-cycles>
    <meta:editing-duration>PT0S</meta:editing-duration>
    <dc:title>ulco:ulco88</dc:title>
  </office:meta>
</office:document-meta>
</file>