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bed93a3136eac7c77798418619a783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_forum"/><text:bookmark-start text:name="__RefHeading___user_forum_1"/><text:bookmark-start text:name="user_forum"/>User Forum<text:bookmark-end text:name="__RefHeading___user_forum_1"/><text:bookmark-end text:name="user_forum"/></text:h>
      <text:p text:style-name="Text_20_body">For all technical question and answer go to our Technical User Forum: <text:a xlink:type="simple" xlink:href="https://www.nilab.at/flarum/public/" text:style-name="Internet_20_link" text:visited-style-name="Visited_20_Internet_20_Link">https://www.nilab.at/flarum/public/</text:a></text:p>
      <text:p text:style-name="Text_20_body"><draw:frame draw:style-name="media" draw:name="0" text:anchor-type="as-char" draw:z-index="0" svg:width="21.166666666667cm" style:rel-width="100%" svg:height="12.276666666667cm" style:rel-height="scale"><draw:image xlink:href="Pictures/bbed93a3136eac7c77798418619a783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44:38</meta:creation-date>
    <dc:creator>Generated</dc:creator>
    <dc:date>2026-09-09T01::44:38</dc:date>
    <dc:language>en-US</dc:language>
    <meta:editing-cycles>1</meta:editing-cycles>
    <meta:editing-duration>PT0S</meta:editing-duration>
    <dc:title>user_forum</dc:title>
  </office:meta>
</office:document-meta>
</file>